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D740000099F4B801CC4BAF404FC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Bauhaus 93" svg:font-family="'Bauhaus 93'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ew Athletic M54" svg:font-family="'New Athletic M54'" style:font-family-generic="roman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roman" style:font-pitch="variable"/>
    <style:font-face style:name="Segoe UI Light" svg:font-family="'Segoe UI Light'" style:font-family-generic="roman" style:font-pitch="variable"/>
    <style:font-face style:name="Segoe UI Light1" svg:font-family="'Segoe UI Light'" style:font-family-generic="system" style:font-pitch="variable"/>
    <style:font-face style:name="Segoe UI Semibold" svg:font-family="'Segoe UI Semibold'" style:font-family-generic="roman" style:font-pitch="variable"/>
    <style:font-face style:name="Segoe UI Semibold1" svg:font-family="'Segoe UI Semibold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charset="x-symbol"/>
    <style:font-face style:name="Times New Roman" svg:font-family="'Times New Roman'" style:font-family-generic="system" style:font-pitch="variable"/>
    <style:font-face style:name="Trushme Script" svg:font-family="'Trushme Script'" style:font-family-generic="roman" style:font-pitch="variable"/>
    <style:font-face style:name="Wingdings" svg:font-family="Wingdings" style:font-charset="x-symbol"/>
    <style:font-face style:name="Wingdings 3" svg:font-family="'Wingdings 3'" style:font-family-generic="roman" style:font-pitch="variable" style:font-charset="x-symbol"/>
    <style:font-face style:name="Wingdings 31" svg:font-family="'Wingdings 3'" style:font-family-generic="system" style:font-pitch="variable"/>
    <style:font-face style:name="Wingdings1" svg:font-family="Wingdings" style:font-family-generic="roman" style:font-pitch="variable" style:font-charset="x-symbol"/>
    <style:font-face style:name="Wingdings2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left="-1cm" fo:margin-right="-1cm" fo:margin-top="0cm" fo:margin-bottom="0.344cm" style:contextual-spacing="false" fo:text-align="center" style:justify-single-word="false" fo:text-indent="0cm" style:auto-text-indent="false"/>
      <style:text-properties officeooo:paragraph-rsid="001d2459"/>
    </style:style>
    <style:style style:name="P2" style:family="paragraph" style:parent-style-name="Standard">
      <style:paragraph-properties fo:margin-left="-1cm" fo:margin-right="-1cm" fo:margin-top="0cm" fo:margin-bottom="0cm" style:contextual-spacing="false" fo:text-align="center" style:justify-single-word="false" fo:text-indent="0cm" style:auto-text-indent="false"/>
      <style:text-properties fo:color="#262626" loext:opacity="100%" style:font-name="Segoe UI Light" fo:font-size="12pt" fo:font-weight="bold" officeooo:rsid="00234ad9" officeooo:paragraph-rsid="00234ad9" style:font-size-asian="12pt" style:font-weight-asian="bold" style:font-name-complex="Segoe UI Light1" style:font-size-complex="22pt" style:font-weight-complex="bold"/>
    </style:style>
    <style:style style:name="P3" style:family="paragraph" style:parent-style-name="Standard">
      <style:paragraph-properties fo:margin-left="-1cm" fo:margin-right="-1cm" fo:margin-top="0cm" fo:margin-bottom="0cm" style:contextual-spacing="false" fo:text-align="center" style:justify-single-word="false" fo:text-indent="0cm" style:auto-text-indent="false"/>
      <style:text-properties fo:color="#262626" loext:opacity="100%" style:font-name="Segoe UI Light" fo:font-size="12pt" fo:font-weight="bold" officeooo:rsid="001f18c3" officeooo:paragraph-rsid="001f18c3" style:font-size-asian="12pt" style:font-weight-asian="bold" style:font-name-complex="Segoe UI Light1" style:font-size-complex="22pt" style:font-weight-complex="bold"/>
    </style:style>
    <style:style style:name="P4" style:family="paragraph" style:parent-style-name="Standard">
      <style:paragraph-properties fo:margin-left="-1cm" fo:margin-right="-1.004cm" fo:text-indent="0cm" style:auto-text-indent="false"/>
      <style:text-properties fo:color="#262626" loext:opacity="100%" style:font-name="Segoe UI Light" fo:font-size="12pt" fo:font-weight="bold" style:font-size-asian="12pt" style:font-weight-asian="bold" style:font-name-complex="Segoe UI Light1" style:font-size-complex="12pt" style:language-complex="he" style:country-complex="IL" style:font-weight-complex="bold"/>
    </style:style>
    <style:style style:name="P5" style:family="paragraph" style:parent-style-name="Standard">
      <style:text-properties fo:color="#262626" loext:opacity="100%" style:font-name="Segoe UI Light" fo:font-size="12pt" style:font-size-asian="12pt" style:font-name-complex="Segoe UI Light1" style:font-size-complex="12pt" style:language-complex="he" style:country-complex="IL"/>
    </style:style>
    <style:style style:name="P6" style:family="paragraph" style:parent-style-name="List_20_Paragraph">
      <style:paragraph-properties fo:margin-left="-1cm" fo:margin-right="-1.004cm" fo:text-indent="0cm" style:auto-text-indent="false"/>
      <style:text-properties fo:color="#262626" loext:opacity="100%" style:font-name="Segoe UI Light" fo:font-size="12pt" style:font-size-asian="12pt" style:font-name-complex="Segoe UI Light1" style:font-size-complex="12pt" style:language-complex="he" style:country-complex="IL"/>
    </style:style>
    <style:style style:name="P7" style:family="paragraph" style:parent-style-name="Standard">
      <style:paragraph-properties fo:margin-left="-1cm" fo:margin-right="-1.004cm" fo:margin-top="0cm" fo:margin-bottom="0.423cm" style:contextual-spacing="false" fo:text-indent="0cm" style:auto-text-indent="false"/>
      <style:text-properties fo:color="#262626" loext:opacity="100%" style:font-name="Segoe UI Light" fo:font-size="12pt" style:font-size-asian="12pt" style:font-name-complex="Segoe UI Light1" style:font-size-complex="12pt" style:language-complex="he" style:country-complex="IL"/>
    </style:style>
    <style:style style:name="P8" style:family="paragraph" style:parent-style-name="Standard">
      <style:paragraph-properties fo:margin-left="-1cm" fo:margin-right="-1.004cm" fo:text-indent="0cm" style:auto-text-indent="false"/>
      <style:text-properties fo:color="#262626" loext:opacity="100%" style:font-name="Segoe UI Light" fo:font-size="12pt" style:font-size-asian="12pt" style:font-name-complex="Segoe UI Light1" style:font-size-complex="12pt" style:language-complex="he" style:country-complex="IL"/>
    </style:style>
    <style:style style:name="P9" style:family="paragraph" style:parent-style-name="Standard">
      <style:paragraph-properties fo:margin-left="-1cm" fo:margin-right="-1.004cm" fo:margin-top="0cm" fo:margin-bottom="0.106cm" style:contextual-spacing="false" fo:text-indent="0cm" style:auto-text-indent="false">
        <style:tab-stops>
          <style:tab-stop style:position="11.365cm"/>
        </style:tab-stops>
      </style:paragraph-properties>
      <style:text-properties fo:color="#262626" loext:opacity="100%" style:font-name="Segoe UI Light" fo:font-size="12pt" style:font-size-asian="12pt" style:font-name-complex="Segoe UI Light1" style:font-size-complex="12pt" style:language-complex="he" style:country-complex="IL"/>
    </style:style>
    <style:style style:name="P10" style:family="paragraph" style:parent-style-name="Standard">
      <style:paragraph-properties fo:margin-left="-1cm" fo:margin-right="-1cm" fo:margin-top="0cm" fo:margin-bottom="0.889cm" style:contextual-spacing="false" fo:text-indent="0cm" style:auto-text-indent="false">
        <style:tab-stops>
          <style:tab-stop style:position="11.365cm"/>
        </style:tab-stops>
      </style:paragraph-properties>
      <style:text-properties fo:color="#262626" loext:opacity="100%" style:font-name="Segoe UI Light" fo:font-size="12pt" officeooo:paragraph-rsid="001abbae" style:font-size-asian="12pt" style:font-name-complex="Segoe UI Light1" style:font-size-complex="12pt" style:language-complex="he" style:country-complex="IL"/>
    </style:style>
    <style:style style:name="P11" style:family="paragraph" style:parent-style-name="Standard">
      <style:paragraph-properties fo:margin-left="-1cm" fo:margin-right="-1cm" fo:text-indent="0cm" style:auto-text-indent="false"/>
      <style:text-properties fo:color="#262626" loext:opacity="100%" style:font-name="Segoe UI Light" fo:font-size="12pt" style:font-size-asian="12pt" style:font-name-complex="Segoe UI Light1" style:font-size-complex="12pt" style:language-complex="he" style:country-complex="IL"/>
    </style:style>
    <style:style style:name="P12" style:family="paragraph" style:parent-style-name="Standard">
      <style:paragraph-properties fo:margin-left="-1cm" fo:margin-right="-1cm" fo:margin-top="0cm" fo:margin-bottom="0cm" style:contextual-spacing="false" fo:text-indent="0cm" style:auto-text-indent="false"/>
      <style:text-properties fo:color="#262626" loext:opacity="100%" style:font-name="Segoe UI Light" fo:font-size="12pt" style:font-size-asian="12pt" style:font-name-complex="Segoe UI Light1" style:font-size-complex="12pt" style:language-complex="he" style:country-complex="IL"/>
    </style:style>
    <style:style style:name="P13" style:family="paragraph" style:parent-style-name="Standard">
      <style:paragraph-properties fo:margin-left="-1cm" fo:margin-right="-1.004cm" fo:text-indent="0cm" style:auto-text-indent="false"/>
      <style:text-properties fo:color="#262626" loext:opacity="100%" style:font-name="Segoe UI Light" fo:font-size="16pt" style:font-size-asian="16pt" style:font-name-complex="Segoe UI Light1" style:font-size-complex="12pt" style:language-complex="he" style:country-complex="IL"/>
    </style:style>
    <style:style style:name="P14" style:family="paragraph" style:parent-style-name="Standard">
      <style:paragraph-properties fo:margin-left="-1cm" fo:margin-right="-1cm" fo:margin-top="0cm" fo:margin-bottom="0.212cm" style:contextual-spacing="false" fo:text-indent="0cm" style:auto-text-indent="false">
        <style:tab-stops>
          <style:tab-stop style:position="11.365cm"/>
        </style:tab-stops>
      </style:paragraph-properties>
      <style:text-properties fo:color="#262626" loext:opacity="100%" style:font-name="Segoe UI Semibold" fo:font-size="20pt" fo:font-weight="bold" style:font-size-asian="20pt" style:font-weight-asian="bold" style:font-name-complex="Segoe UI Semibold1" style:font-size-complex="20pt" style:language-complex="he" style:country-complex="IL"/>
    </style:style>
    <style:style style:name="P15" style:family="paragraph" style:parent-style-name="Standard">
      <style:paragraph-properties fo:margin-left="-1cm" fo:margin-right="-1.004cm" fo:margin-top="0cm" fo:margin-bottom="0.106cm" style:contextual-spacing="false" fo:text-indent="0cm" style:auto-text-indent="false">
        <style:tab-stops>
          <style:tab-stop style:position="11.365cm"/>
        </style:tab-stops>
      </style:paragraph-properties>
      <style:text-properties fo:color="#262626" loext:opacity="100%" style:font-name="Segoe UI Semibold" fo:font-size="12pt" fo:font-weight="bold" style:font-size-asian="12pt" style:font-weight-asian="bold" style:font-name-complex="Segoe UI Semibold1" style:font-size-complex="12pt" style:language-complex="he" style:country-complex="IL"/>
    </style:style>
    <style:style style:name="P16" style:family="paragraph" style:parent-style-name="Footer">
      <style:paragraph-properties fo:text-align="end" style:justify-single-word="false"/>
    </style:style>
    <style:style style:name="P17" style:family="paragraph" style:parent-style-name="Footer">
      <style:paragraph-properties fo:margin-left="-1cm" fo:margin-right="0cm" fo:text-indent="0cm" style:auto-text-indent="false">
        <style:tab-stops>
          <style:tab-stop style:position="13.991cm"/>
        </style:tab-stops>
      </style:paragraph-properties>
    </style:style>
    <style:style style:name="P18" style:family="paragraph" style:parent-style-name="Standard">
      <style:paragraph-properties fo:margin-left="-1cm" fo:margin-right="-1.004cm" fo:margin-top="0cm" fo:margin-bottom="0.423cm" style:contextual-spacing="false" fo:text-indent="0cm" style:auto-text-indent="false"/>
    </style:style>
    <style:style style:name="P19" style:family="paragraph" style:parent-style-name="Standard">
      <style:paragraph-properties fo:margin-left="-1cm" fo:margin-right="-1.004cm" fo:margin-top="0cm" fo:margin-bottom="0.106cm" style:contextual-spacing="false" fo:text-indent="0cm" style:auto-text-indent="false">
        <style:tab-stops>
          <style:tab-stop style:position="11.365cm"/>
        </style:tab-stops>
      </style:paragraph-properties>
    </style:style>
    <style:style style:name="P20" style:family="paragraph" style:parent-style-name="Standard">
      <style:paragraph-properties fo:margin-left="-1cm" fo:margin-right="-1cm" fo:margin-top="0cm" fo:margin-bottom="0.423cm" style:contextual-spacing="false" fo:text-indent="0cm" style:auto-text-indent="false">
        <style:tab-stops>
          <style:tab-stop style:position="11.365cm"/>
        </style:tab-stops>
      </style:paragraph-properties>
    </style:style>
    <style:style style:name="P21" style:family="paragraph" style:parent-style-name="Standard">
      <style:paragraph-properties fo:margin-left="-1cm" fo:margin-right="-1cm" fo:margin-top="0cm" fo:margin-bottom="1.191cm" style:contextual-spacing="false" fo:text-indent="0cm" style:auto-text-indent="false">
        <style:tab-stops>
          <style:tab-stop style:position="11.365cm"/>
        </style:tab-stops>
      </style:paragraph-properties>
      <style:text-properties officeooo:paragraph-rsid="001cff00"/>
    </style:style>
    <style:style style:name="P22" style:family="paragraph" style:parent-style-name="Standard">
      <style:paragraph-properties fo:margin-left="-1cm" fo:margin-right="-1cm" fo:margin-top="0cm" fo:margin-bottom="0.587cm" style:contextual-spacing="false" fo:text-indent="0cm" style:auto-text-indent="false">
        <style:tab-stops>
          <style:tab-stop style:position="11.365cm"/>
        </style:tab-stops>
      </style:paragraph-properties>
      <style:text-properties officeooo:paragraph-rsid="001d2459"/>
    </style:style>
    <style:style style:name="P23" style:family="paragraph" style:parent-style-name="Standard">
      <style:paragraph-properties fo:margin-left="-1cm" fo:margin-right="-1.004cm" fo:margin-top="0cm" fo:margin-bottom="0.106cm" style:contextual-spacing="false" fo:text-indent="0cm" style:auto-text-indent="false">
        <style:tab-stops>
          <style:tab-stop style:position="11.365cm"/>
        </style:tab-stops>
      </style:paragraph-properties>
      <style:text-properties fo:color="#ff0000" loext:opacity="100%" style:font-name="Segoe UI Light" fo:font-size="16pt" style:text-underline-style="solid" style:text-underline-width="auto" style:text-underline-color="font-color" style:font-size-asian="16pt" style:font-name-complex="Segoe UI Light1" style:font-size-complex="12pt" style:language-complex="he" style:country-complex="IL"/>
    </style:style>
    <style:style style:name="P24" style:family="paragraph" style:parent-style-name="Standard">
      <style:paragraph-properties fo:margin-left="-1cm" fo:margin-right="-1cm" fo:margin-top="0cm" fo:margin-bottom="0.788cm" style:contextual-spacing="false" fo:text-align="start" style:justify-single-word="false" fo:text-indent="0cm" style:auto-text-indent="false">
        <style:tab-stops>
          <style:tab-stop style:position="11.365cm"/>
        </style:tab-stops>
      </style:paragraph-properties>
      <style:text-properties officeooo:paragraph-rsid="001cff00"/>
    </style:style>
    <style:style style:name="P25" style:family="paragraph" style:parent-style-name="List_20_Paragraph" style:list-style-name="WWNum6">
      <style:paragraph-properties fo:margin-left="-0.501cm" fo:margin-right="-1.004cm" fo:margin-top="0cm" fo:margin-bottom="0.212cm" style:contextual-spacing="false" fo:text-indent="-0.499cm" style:auto-text-indent="false"/>
      <style:text-properties fo:color="#262626" loext:opacity="100%" style:font-name="Segoe UI Light" fo:font-size="12pt" style:font-size-asian="12pt" style:font-name-complex="Segoe UI Light1" style:font-size-complex="10pt" style:language-complex="he" style:country-complex="IL"/>
    </style:style>
    <style:style style:name="P26" style:family="paragraph" style:parent-style-name="List_20_Paragraph" style:list-style-name="WWNum6">
      <style:paragraph-properties fo:margin-left="-0.499cm" fo:margin-right="-1cm" fo:margin-top="0cm" fo:margin-bottom="0.635cm" style:contextual-spacing="false" fo:text-indent="-0.501cm" style:auto-text-indent="false"/>
      <style:text-properties fo:color="#262626" loext:opacity="100%" style:font-name="Segoe UI Light" fo:font-size="12pt" style:font-size-asian="12pt" style:font-name-complex="Segoe UI Light1" style:font-size-complex="10pt" style:language-complex="he" style:country-complex="IL"/>
    </style:style>
    <style:style style:name="P27" style:family="paragraph" style:parent-style-name="List_20_Paragraph" style:list-style-name="WWNum6">
      <style:paragraph-properties fo:margin-left="-0.501cm" fo:margin-right="-1.004cm" fo:margin-top="0cm" fo:margin-bottom="0.212cm" style:contextual-spacing="false" fo:text-indent="-0.499cm" style:auto-text-indent="false"/>
      <style:text-properties fo:color="#262626" loext:opacity="100%" style:font-name="Segoe UI Light" fo:font-size="12pt" officeooo:rsid="00221130" officeooo:paragraph-rsid="00221130" style:font-size-asian="12pt" style:font-name-complex="Segoe UI Light1" style:font-size-complex="10pt" style:language-complex="he" style:country-complex="IL"/>
    </style:style>
    <style:style style:name="P28" style:family="paragraph" style:parent-style-name="List_20_Paragraph" style:list-style-name="WWNum6">
      <style:paragraph-properties fo:margin-left="-0.501cm" fo:margin-right="-1.004cm" fo:margin-top="0cm" fo:margin-bottom="0.212cm" style:contextual-spacing="false" fo:text-indent="-0.499cm" style:auto-text-indent="false"/>
      <style:text-properties fo:color="#262626" loext:opacity="100%" style:font-name="Segoe UI Light" fo:font-size="12pt" fo:font-weight="bold" style:font-size-asian="12pt" style:font-weight-asian="bold" style:font-name-complex="Segoe UI Light1" style:font-size-complex="10pt" style:language-complex="he" style:country-complex="IL" style:font-weight-complex="bold"/>
    </style:style>
    <style:style style:name="P29" style:family="paragraph" style:parent-style-name="Standard" style:master-page-name="">
      <style:paragraph-properties fo:margin-left="-1cm" fo:margin-right="-1cm" fo:margin-top="0.402cm" fo:margin-bottom="0.402cm" style:contextual-spacing="false" fo:text-indent="0cm" style:auto-text-indent="false" style:page-number="auto" fo:break-before="auto" fo:break-after="auto"/>
      <style:text-properties fo:color="#262626" loext:opacity="100%" style:font-name="Segoe UI Semibold" fo:font-size="14pt" fo:font-weight="bold" officeooo:rsid="001f18c3" officeooo:paragraph-rsid="001f18c3" style:font-size-asian="14pt" style:font-weight-asian="bold" style:font-name-complex="Segoe UI Semibold1" style:font-size-complex="14pt" style:language-complex="he" style:country-complex="IL"/>
    </style:style>
    <style:style style:name="P30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T1" style:family="text">
      <style:text-properties fo:color="#262626" loext:opacity="100%" style:font-name="Trushme Script" fo:font-size="40pt" fo:letter-spacing="0.071cm" fo:font-weight="bold" style:font-size-asian="40pt" style:font-weight-asian="bold" style:font-size-complex="40pt" style:font-weight-complex="bold"/>
    </style:style>
    <style:style style:name="T2" style:family="text">
      <style:text-properties fo:color="#262626" loext:opacity="100%" style:font-name="Bauhaus 93" fo:font-size="36pt" style:font-size-asian="36pt" style:font-size-complex="36pt"/>
    </style:style>
    <style:style style:name="T3" style:family="text">
      <style:text-properties fo:color="#262626" loext:opacity="100%" style:font-name="Segoe UI Light" fo:font-size="12pt" style:font-size-asian="12pt" style:font-name-complex="Segoe UI Light1" style:font-size-complex="22pt"/>
    </style:style>
    <style:style style:name="T4" style:family="text">
      <style:text-properties fo:color="#262626" loext:opacity="100%" style:font-name="Segoe UI Light" fo:font-size="12pt" officeooo:rsid="00219820" style:font-size-asian="12pt" style:font-name-complex="Segoe UI Light1" style:font-size-complex="22pt"/>
    </style:style>
    <style:style style:name="T5" style:family="text">
      <style:text-properties fo:color="#262626" loext:opacity="100%" style:font-name="Segoe UI Light" fo:font-size="12pt" style:font-size-asian="12pt" style:font-name-complex="Segoe UI Light1" style:font-size-complex="12pt" style:language-complex="he" style:country-complex="IL"/>
    </style:style>
    <style:style style:name="T6" style:family="text">
      <style:text-properties fo:color="#262626" loext:opacity="100%" style:font-name="Segoe UI Light" fo:font-size="12pt" officeooo:rsid="0011a726" style:font-size-asian="12pt" style:font-name-complex="Segoe UI Light1" style:font-size-complex="12pt" style:language-complex="he" style:country-complex="IL"/>
    </style:style>
    <style:style style:name="T7" style:family="text">
      <style:text-properties fo:color="#262626" loext:opacity="100%" style:font-name="Segoe UI Light" fo:font-size="12pt" officeooo:rsid="001cff00" style:font-size-asian="12pt" style:font-name-complex="Segoe UI Light1" style:font-size-complex="12pt" style:language-complex="he" style:country-complex="IL"/>
    </style:style>
    <style:style style:name="T8" style:family="text">
      <style:text-properties fo:color="#262626" loext:opacity="100%" style:font-name="Segoe UI Light" fo:font-size="12pt" officeooo:rsid="001d2459" style:font-size-asian="12pt" style:font-name-complex="Segoe UI Light1" style:font-size-complex="12pt" style:language-complex="he" style:country-complex="IL"/>
    </style:style>
    <style:style style:name="T9" style:family="text">
      <style:text-properties fo:color="#262626" loext:opacity="100%" style:font-name="Segoe UI Light" fo:font-size="12pt" officeooo:rsid="00261a37" style:font-size-asian="12pt" style:font-name-complex="Segoe UI Light1" style:font-size-complex="12pt" style:language-complex="he" style:country-complex="IL"/>
    </style:style>
    <style:style style:name="T10" style:family="text">
      <style:text-properties fo:color="#262626" loext:opacity="100%" style:font-name="Segoe UI Light" fo:font-size="12pt" fo:font-style="italic" fo:font-weight="bold" style:font-size-asian="12pt" style:font-style-asian="italic" style:font-weight-asian="bold" style:font-name-complex="Segoe UI Light1" style:font-size-complex="12pt" style:language-complex="he" style:country-complex="IL" style:font-weight-complex="bold"/>
    </style:style>
    <style:style style:name="T11" style:family="text">
      <style:text-properties fo:color="#262626" loext:opacity="100%" style:font-name="Segoe UI Light" fo:font-size="12pt" style:text-underline-style="solid" style:text-underline-width="auto" style:text-underline-color="font-color" fo:font-weight="bold" style:font-size-asian="12pt" style:font-weight-asian="bold" style:font-name-complex="Segoe UI Light1" style:font-size-complex="12pt" style:language-complex="he" style:country-complex="IL"/>
    </style:style>
    <style:style style:name="T12" style:family="text">
      <style:text-properties fo:color="#262626" loext:opacity="100%" style:font-name="Segoe UI Light" fo:font-size="12pt" fo:font-weight="bold" style:font-size-asian="12pt" style:font-weight-asian="bold" style:font-name-complex="Segoe UI Light1" style:font-size-complex="12pt" style:language-complex="he" style:country-complex="IL" style:font-weight-complex="bold"/>
    </style:style>
    <style:style style:name="T13" style:family="text">
      <style:text-properties fo:color="#262626" loext:opacity="100%" style:font-name="Segoe UI Light" fo:font-size="12pt" fo:font-weight="bold" officeooo:rsid="0011a726" style:font-size-asian="12pt" style:font-weight-asian="bold" style:font-name-complex="Segoe UI Light1" style:font-size-complex="12pt" style:language-complex="he" style:country-complex="IL" style:font-weight-complex="bold"/>
    </style:style>
    <style:style style:name="T14" style:family="text">
      <style:text-properties fo:color="#262626" loext:opacity="100%" style:font-name="Segoe UI Light" fo:font-size="12pt" fo:font-weight="bold" officeooo:rsid="0018aa31" style:font-size-asian="12pt" style:font-weight-asian="bold" style:font-name-complex="Segoe UI Light1" style:font-size-complex="12pt" style:language-complex="he" style:country-complex="IL" style:font-weight-complex="bold"/>
    </style:style>
    <style:style style:name="T15" style:family="text">
      <style:text-properties fo:color="#262626" loext:opacity="100%" style:font-name="Segoe UI Light" fo:font-size="12pt" fo:font-weight="bold" officeooo:rsid="0021483b" style:font-size-asian="12pt" style:font-weight-asian="bold" style:font-name-complex="Segoe UI Light1" style:font-size-complex="12pt" style:language-complex="he" style:country-complex="IL" style:font-weight-complex="bold"/>
    </style:style>
    <style:style style:name="T16" style:family="text">
      <style:text-properties fo:color="#262626" loext:opacity="100%" style:font-name="Segoe UI Light" fo:font-size="12pt" fo:font-weight="bold" officeooo:rsid="0024cf5f" style:font-size-asian="12pt" style:font-weight-asian="bold" style:font-name-complex="Segoe UI Light1" style:font-size-complex="12pt" style:language-complex="he" style:country-complex="IL" style:font-weight-complex="bold"/>
    </style:style>
    <style:style style:name="T17" style:family="text">
      <style:text-properties fo:color="#262626" loext:opacity="100%" style:font-name="Segoe UI Light" fo:font-size="12pt" fo:font-weight="normal" officeooo:rsid="001cff00" style:font-size-asian="12pt" style:font-weight-asian="normal" style:font-name-complex="Segoe UI Light1" style:font-size-complex="12pt" style:language-complex="he" style:country-complex="IL" style:font-weight-complex="normal"/>
    </style:style>
    <style:style style:name="T18" style:family="text">
      <style:text-properties fo:color="#262626" loext:opacity="100%" style:font-name="Segoe UI Light" fo:font-size="14pt" style:font-size-asian="14pt" style:font-name-complex="Segoe UI Light1" style:font-size-complex="12pt" style:language-complex="he" style:country-complex="IL"/>
    </style:style>
    <style:style style:name="T19" style:family="text">
      <style:text-properties fo:color="#262626" loext:opacity="100%" style:font-name="Segoe UI Light" fo:font-size="10pt" style:font-size-asian="10pt" style:font-name-complex="Segoe UI Light1" style:font-size-complex="12pt" style:language-complex="he" style:country-complex="IL"/>
    </style:style>
    <style:style style:name="T20" style:family="text">
      <style:text-properties fo:color="#262626" loext:opacity="100%" style:font-name="Segoe UI Light" fo:font-size="10pt" fo:font-weight="bold" style:font-size-asian="10pt" style:font-weight-asian="bold" style:font-name-complex="Segoe UI Light1" style:font-size-complex="12pt" style:language-complex="he" style:country-complex="IL" style:font-weight-complex="bold"/>
    </style:style>
    <style:style style:name="T21" style:family="text">
      <style:text-properties fo:color="#262626" loext:opacity="100%" style:font-name="Segoe UI Light" fo:font-size="18pt" fo:font-weight="bold" officeooo:rsid="001ab84c" style:font-size-asian="18pt" style:font-weight-asian="bold" style:font-name-complex="Segoe UI Light1" style:font-size-complex="18pt" style:language-complex="he" style:country-complex="IL" style:font-weight-complex="bold"/>
    </style:style>
    <style:style style:name="T22" style:family="text">
      <style:text-properties fo:color="#262626" loext:opacity="100%" style:font-name="Segoe UI Light" fo:font-size="18pt" fo:font-weight="bold" officeooo:rsid="001cff00" style:font-size-asian="18pt" style:font-weight-asian="bold" style:font-name-complex="Segoe UI Light1" style:font-size-complex="18pt" style:language-complex="he" style:country-complex="IL" style:font-weight-complex="bold"/>
    </style:style>
    <style:style style:name="T23" style:family="text">
      <style:text-properties fo:color="#262626" loext:opacity="100%" style:font-name="Wingdings1" fo:font-size="14pt" style:font-name-asian="Wingdings2" style:font-size-asian="14pt" style:font-name-complex="Wingdings2" style:font-size-complex="12pt" style:language-complex="he" style:country-complex="IL"/>
    </style:style>
    <style:style style:name="T24" style:family="text">
      <style:text-properties fo:color="#262626" loext:opacity="100%" style:font-name="Wingdings 3" fo:font-size="12pt" style:font-name-asian="Wingdings 31" style:font-size-asian="12pt" style:font-name-complex="Wingdings 31" style:font-size-complex="12pt" style:language-complex="he" style:country-complex="IL"/>
    </style:style>
    <style:style style:name="T25" style:family="text">
      <style:text-properties officeooo:rsid="0024cf5f"/>
    </style:style>
    <style:style style:name="T26" style:family="text">
      <style:text-properties fo:color="#a6a6a6" loext:opacity="100%" style:font-name="Segoe UI" fo:font-size="9pt" style:font-size-asian="9pt" style:font-name-complex="Segoe UI1"/>
    </style:style>
    <style:style style:name="T27" style:family="text">
      <style:text-properties fo:color="#a6a6a6" loext:opacity="100%" style:font-name="Segoe UI" fo:font-size="11pt" fo:font-weight="bold" style:font-size-asian="11pt" style:font-weight-asian="bold" style:font-name-complex="Segoe UI1" style:font-size-complex="12pt" style:font-weight-complex="bold"/>
    </style:style>
    <style:style style:name="T28" style:family="text">
      <style:text-properties fo:color="#003264" loext:opacity="100%" style:font-name="New Athletic M54" fo:font-size="16pt" style:font-size-asian="16pt"/>
    </style:style>
    <style:style style:name="T29" style:family="text">
      <style:text-properties fo:color="#003264" loext:opacity="100%" style:font-name="Segoe UI" fo:font-size="11pt" style:font-size-asian="11pt" style:font-name-complex="Segoe UI1"/>
    </style:style>
    <style:style style:name="T30" style:family="text">
      <style:text-properties fo:color="#003264" loext:opacity="100%" style:font-name="Segoe UI" fo:font-size="11pt" officeooo:rsid="00192e1b" style:font-size-asian="11pt" style:font-name-complex="Segoe UI1"/>
    </style:style>
    <style:style style:name="T31" style:family="text">
      <style:text-properties fo:color="#003264" loext:opacity="100%" style:font-name="Segoe UI" fo:font-size="11pt" officeooo:rsid="001d2459" style:font-size-asian="11pt" style:font-name-complex="Segoe UI1"/>
    </style:style>
    <style:style style:name="T32" style:family="text">
      <style:text-properties fo:color="#000000" loext:opacity="100%" style:font-name="Segoe UI Light" fo:font-size="12pt" style:font-size-asian="12pt" style:font-name-complex="Segoe UI Light1"/>
    </style:style>
    <style:style style:name="T33" style:family="text">
      <style:text-properties officeooo:rsid="0024fc81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-end-margin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.018cm" draw:fill="solid" draw:fill-color="#ffffff" draw:textarea-vertical-align="top" draw:auto-grow-height="false" fo:min-height="1.378cm" fo:min-width="5.293cm" fo:padding-top="0.127cm" fo:padding-bottom="0.127cm" fo:padding-left="0.254cm" fo:padding-right="0.254cm" fo:wrap-option="wrap" fo:margin-left="0cm" fo:margin-right="0.021cm" fo:margin-top="0cm" fo:margin-bottom="0.01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EMPLACEMENT <text:s/>4m linéaire + VOITURE : 12€</text:p>
      <text:p text:style-name="P14">MODALITÉS D’INSCRIPTION</text:p>
      <text:p text:style-name="P9">Pour s’inscrire il vous suffit de nous retourner :</text:p>
      <text:p text:style-name="P19"><text:span text:style-name="T23"></text:span><text:span text:style-name="T5"> le bulletin d’inscription dûment rempli (en page 1)</text:span></text:p>
      <text:p text:style-name="P19"><text:span text:style-name="T23"></text:span><text:span text:style-name="T5"> le règlement signé et précédé de la mention « lu et approuvé » (en page 2)</text:span></text:p>
      <text:p text:style-name="P19"><text:span text:style-name="T23"></text:span><text:span text:style-name="T18"> </text:span><text:span text:style-name="T12">la copie </text:span><text:span text:style-name="T10">recto-verso</text:span><text:span text:style-name="T12"> de la pièce d’identité de l’exposant </text:span><text:span text:style-name="T20">(</text:span><text:span text:style-name="T19">carte d’identité, passeport, permis de conduire)</text:span></text:p>
      <text:p text:style-name="P20"><text:span text:style-name="T23"></text:span><text:span text:style-name="T5"> un chèque de 12€ à l’ordre de l’USJC RUGBY. </text:span></text:p>
      <text:p text:style-name="P9">Le retour du dossier peut se faire :</text:p>
      <text:p text:style-name="P19"><text:span text:style-name="T24"></text:span><text:span text:style-name="T5"> par courrier à USJC Rugby – Stade Pierre Pillet – 157 rue Henri Barbusse – 38560 JARRIE </text:span><text:span text:style-name="T6">Attention dernier délai </text:span><text:span text:style-name="T16">MERCREDI 30 </text:span><text:span text:style-name="T15">SEPTEMBRE</text:span></text:p>
      <text:p text:style-name="P15">OU</text:p>
      <text:p text:style-name="P20"><text:span text:style-name="T24"></text:span><text:span text:style-name="T5"> pendant les heures de permanences tous les</text:span><text:span text:style-name="T12"> </text:span><text:span text:style-name="T15">M</text:span><text:span text:style-name="T16">ERCREDIS</text:span><text:span text:style-name="T5"> </text:span><text:span text:style-name="T12">de 18h à 20h, du </text:span><text:span text:style-name="T13">1</text:span><text:span text:style-name="T16">6</text:span><text:span text:style-name="T14">/</text:span><text:span text:style-name="T12">09 au </text:span><text:span text:style-name="T16">30</text:span><text:span text:style-name="T15">/09 </text:span><text:span text:style-name="T12"><text:s/>– Stade Pierre Pillet – 157 rue Henri Barbusse – 38560 JARRIE.</text:span></text:p>
      <text:p text:style-name="P21"><text:span text:style-name="T11">L’emplacement sera réservé à la réception du dossier complet. </text:span><text:span text:style-name="T5">Une confirmation d’inscription vous sera alors envoyée par mail ou par </text:span><text:span text:style-name="T9">SMS</text:span><text:span text:style-name="T5">.</text:span></text:p>
      <text:p text:style-name="P24"><text:span text:style-name="T21">B</text:span><text:span text:style-name="T22">ULLETIN D’INSCRIPTION</text:span></text:p>
      <text:p text:style-name="P22"><text:span text:style-name="T17">Nom :________________________________________________</text:span><text:span text:style-name="T5"> <text:s/></text:span><text:span text:style-name="T8">Prénom :</text:span><text:span text:style-name="T5">_____________________</text:span></text:p>
      <text:p text:style-name="P22"><text:span text:style-name="T8">Adresse :</text:span><text:span text:style-name="T7">_______________________________________________________________________</text:span></text:p>
      <text:p text:style-name="P10">Code Postal :________________ Ville : _________________________________________________</text:p>
      <text:p text:style-name="P7">Tél. Domicile : <text:s text:c="2"/>________________________ Tél. Portable : ______________________________</text:p>
      <text:p text:style-name="P7">@ : ________________________________________________</text:p>
      <text:p text:style-name="P18"><text:span text:style-name="T5">Pièce d’identité :</text:span><text:bookmark-start text:name="CaseACocher1"/><text:span text:style-name="T5"> <text:s text:c="8"/></text:span><field:fieldmark text:name="__Fieldmark__179_1514322825" field:type="vnd.oasis.opendocument.field.FORMCHECKBOX"/><text:bookmark-end text:name="CaseACocher1"/><text:span text:style-name="T5"><text:s/>Carte d’identité/de séjour</text:span><text:bookmark-start text:name="CaseACocher2"/><text:span text:style-name="T5"> <text:s text:c="8"/></text:span><field:fieldmark text:name="__Fieldmark__188_1514322825" field:type="vnd.oasis.opendocument.field.FORMCHECKBOX"/><text:bookmark-end text:name="CaseACocher2"/><text:span text:style-name="T5"><text:s/>Passeport</text:span><text:bookmark-start text:name="CaseACocher3"/><text:span text:style-name="T5"> <text:s text:c="8"/></text:span><field:fieldmark text:name="__Fieldmark__197_1514322825" field:type="vnd.oasis.opendocument.field.FORMCHECKBOX"/><text:bookmark-end text:name="CaseACocher3"/><text:span text:style-name="T5"><text:s/>Permis de conduire</text:span></text:p>
      <text:p text:style-name="P7">Délivrée le : _____ / ____ / _______ Par Préfecture de : _________________________________</text:p>
      <text:p text:style-name="P11">Numéro : ____________________________________________________________________________</text:p>
      <text:p text:style-name="P12"/>
      <text:p text:style-name="P5"/>
      <text:p text:style-name="P5"/>
      <text:p text:style-name="P29"><text:soft-page-break/>RÈGLEMENT</text:p>
      <text:list xml:id="list210532093" text:style-name="WWNum6">
        <text:list-item>
          <text:p text:style-name="P25">L’installation s’effectue entre 06h30 et 8h00. Vous serez accueilli et conduit à votre <text:s/>emplacement par un membre de l’organisation. Aucun lieu de placement précis ne pourra être exigé. L’organisateur se réserve le droit de récupérer, sans remboursement, les emplacements non occupés après 08h00.</text:p>
        </text:list-item>
        <text:list-item>
          <text:p text:style-name="P25">Vos véhicules pourront stationner sur votre emplacement. Pour des raisons de sécurité aucun véhicule ne sera autorisé à circuler sur la zone avant 16h00.</text:p>
        </text:list-item>
        <text:list-item>
          <text:p text:style-name="P27">Des parkings à proximités réservés au public sont gratuits.</text:p>
        </text:list-item>
        <text:list-item>
          <text:p text:style-name="P25">L’admission d’un exposant est personnelle, il est le seul à pouvoir utiliser l’emplacement qui lui a été accordé.</text:p>
        </text:list-item>
        <text:list-item>
          <text:p text:style-name="P25">Une autorisation parentale est exigée pour les mineurs qui souhaitent exposer. Les enfants sont sous la responsabilité des parents.</text:p>
        </text:list-item>
        <text:list-item>
          <text:p text:style-name="P25">Les marchandises exposées ne sont pas assurées par l’organisateur qui décline toute responsabilité en cas de vol ou détérioration de matériel ou de véhicule.</text:p>
        </text:list-item>
        <text:list-item>
          <text:p text:style-name="P28">Aucun remboursement en cas de mauvais temps ou de désistement ne sera accordé.</text:p>
        </text:list-item>
        <text:list-item>
          <text:p text:style-name="P25">L’utilisation d’une sonorisation individuelle n’est pas autorisée.</text:p>
        </text:list-item>
        <text:list-item>
          <text:p text:style-name="P25">La vente d’animaux, d’armes, d’objets ou de meubles neufs est interdite.</text:p>
        </text:list-item>
        <text:list-item>
          <text:p text:style-name="P25">La vente de nourriture n’est pas autorisée. Une buvette avec petite restauration sera ouverte sur place tout au long de la journée. Un café sera offert aux exposants à leur arrivée.</text:p>
        </text:list-item>
        <text:list-item>
          <text:p text:style-name="P25">Les stands doivent être ouverts de 8h et jusqu’à 16h00 au minimum et libérés à 17h00 au plus tard. Les emplacements doivent être laissés propres au départ de l’exposant.</text:p>
        </text:list-item>
        <text:list-item>
          <text:p text:style-name="P25">Une confirmation de votre inscription vous sera envoyée par mail <text:span text:style-name="T33">ou sms</text:span> (si dossier complet).</text:p>
        </text:list-item>
        <text:list-item>
          <text:p text:style-name="P26">Les exposants s’engagent à présenter à leur arrivée et à conserver sur leur stand : leur pièce d’identité ainsi que la confirmation de l’inscription.</text:p>
        </text:list-item>
      </text:list>
      <text:p text:style-name="P6">Je soussigné(e) ____________________________________________________</text:p>
      <text:p text:style-name="P8">Déclare sur l’honneur:</text:p>
      <text:p text:style-name="P8">Avoir lu et accepté de respecter le règlement ci-dessus dont j’ai conservé une copie avec le reçu qui m’a été remis</text:p>
      <text:p text:style-name="P4">Ne pas être commerçant ou être soumis au régime de l’artL310-2 du code du commerce</text:p>
      <text:p text:style-name="P8">Ne vendre que des objets personnels et usagés (artL321-7 du code pénal)</text:p>
      <text:p text:style-name="P8">Ne pas avoir participé à plus de deux autres manifestations de même nature au cours de l’année (art.321-9 du code pénal)</text:p>
      <text:p text:style-name="P13"><draw:custom-shape text:anchor-type="char" draw:z-index="2" draw:name="Zone de texte 1" draw:style-name="gr1" draw:text-style-name="P30" svg:width="5.8cm" svg:height="1.631cm" svg:x="7.722cm" svg:y="0.205cm"><text:p text:style-name="Frame_20_contents"><text:span text:style-name="T32">Signature précédée de la mention «lu et approuvé »</text:span></text:p><draw:enhanced-geometry svg:viewBox="0 0 0 0" draw:mirror-vertical="false" draw:mirror-horizontal="false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8">Fait à: <text:s text:c="32"/>le: <text:s text:c="44"/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Bauhaus 93" svg:font-family="'Bauhaus 93'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ew Athletic M54" svg:font-family="'New Athletic M54'" style:font-family-generic="roman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roman" style:font-pitch="variable"/>
    <style:font-face style:name="Segoe UI Light" svg:font-family="'Segoe UI Light'" style:font-family-generic="roman" style:font-pitch="variable"/>
    <style:font-face style:name="Segoe UI Light1" svg:font-family="'Segoe UI Light'" style:font-family-generic="system" style:font-pitch="variable"/>
    <style:font-face style:name="Segoe UI Semibold" svg:font-family="'Segoe UI Semibold'" style:font-family-generic="roman" style:font-pitch="variable"/>
    <style:font-face style:name="Segoe UI Semibold1" svg:font-family="'Segoe UI Semibold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charset="x-symbol"/>
    <style:font-face style:name="Times New Roman" svg:font-family="'Times New Roman'" style:font-family-generic="system" style:font-pitch="variable"/>
    <style:font-face style:name="Trushme Script" svg:font-family="'Trushme Script'" style:font-family-generic="roman" style:font-pitch="variable"/>
    <style:font-face style:name="Wingdings" svg:font-family="Wingdings" style:font-charset="x-symbol"/>
    <style:font-face style:name="Wingdings 3" svg:font-family="'Wingdings 3'" style:font-family-generic="roman" style:font-pitch="variable" style:font-charset="x-symbol"/>
    <style:font-face style:name="Wingdings 31" svg:font-family="'Wingdings 3'" style:font-family-generic="system" style:font-pitch="variable"/>
    <style:font-face style:name="Wingdings1" svg:font-family="Wingdings" style:font-family-generic="roman" style:font-pitch="variable" style:font-charset="x-symbol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0pt" fo:language="fr" fo:country="FR" style:letter-kerning="false" style:font-name-asian="Calibri1" style:font-size-asian="10pt" style:language-asian="fr" style:country-asian="FR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0pt" fo:language="fr" fo:country="FR" style:letter-kerning="false" style:font-name-asian="Calibri1" style:font-size-asian="10pt" style:language-asian="fr" style:country-asian="FR" style:font-name-complex="Times New Roman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writing-mode="lr-tb"/>
      <style:text-properties fo:font-size="11pt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-têt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Pied_20_de_20_page_20_Car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Texte_20_de_20_bulles_20_Car">
      <style:text-properties style:font-name="Segoe UI" fo:font-family="'Segoe UI'" style:font-family-generic="roman" style:font-pitch="variable" fo:font-size="9pt" style:font-size-asian="9pt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-tête_20_Car" style:display-name="En-tête Car" style:family="text">
      <style:text-properties style:font-name-complex="Times New Roman" style:font-family-complex="'Times New Roman'" style:font-family-generic-complex="system" style:font-pitch-complex="variable"/>
    </style:style>
    <style:style style:name="Pied_20_de_20_page_20_Car" style:display-name="Pied de page Car" style:family="text">
      <style:text-properties style:font-name-complex="Times New Roman" style:font-family-complex="'Times New Roman'" style:font-family-generic-complex="system" style:font-pitch-complex="variable"/>
    </style:style>
    <style:style style:name="Texte_20_de_20_bulles_20_Car" style:display-name="Texte de bulles Car" style:family="text" loext:linked-style-name="Balloon_20_Tex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27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2.81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08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62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7.8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-1cm" fo:margin-right="-1cm" fo:margin-top="0cm" fo:margin-bottom="0.344cm" style:contextual-spacing="false" fo:text-align="center" style:justify-single-word="false" fo:text-indent="0cm" style:auto-text-indent="false"/>
      <style:text-properties officeooo:paragraph-rsid="001d2459"/>
    </style:style>
    <style:style style:name="MP2" style:family="paragraph" style:parent-style-name="Standard">
      <style:paragraph-properties fo:margin-left="-1cm" fo:margin-right="-1cm" fo:margin-top="0cm" fo:margin-bottom="0cm" style:contextual-spacing="false" fo:text-align="center" style:justify-single-word="false" fo:text-indent="0cm" style:auto-text-indent="false"/>
      <style:text-properties fo:color="#262626" loext:opacity="100%" style:font-name="Segoe UI Light" fo:font-size="12pt" fo:font-weight="bold" officeooo:rsid="00234ad9" officeooo:paragraph-rsid="00234ad9" style:font-size-asian="12pt" style:font-weight-asian="bold" style:font-name-complex="Segoe UI Light1" style:font-size-complex="22pt" style:font-weight-complex="bold"/>
    </style:style>
    <style:style style:name="MP3" style:family="paragraph" style:parent-style-name="Standard">
      <style:paragraph-properties fo:margin-left="-1cm" fo:margin-right="-1cm" fo:margin-top="0cm" fo:margin-bottom="0cm" style:contextual-spacing="false" fo:text-align="center" style:justify-single-word="false" fo:text-indent="0cm" style:auto-text-indent="false"/>
      <style:text-properties fo:color="#262626" loext:opacity="100%" style:font-name="Segoe UI Light" fo:font-size="12pt" fo:font-weight="bold" officeooo:rsid="001f18c3" officeooo:paragraph-rsid="001f18c3" style:font-size-asian="12pt" style:font-weight-asian="bold" style:font-name-complex="Segoe UI Light1" style:font-size-complex="22pt" style:font-weight-complex="bold"/>
    </style:style>
    <style:style style:name="MP4" style:family="paragraph" style:parent-style-name="Footer">
      <style:paragraph-properties fo:text-align="end" style:justify-single-word="false"/>
    </style:style>
    <style:style style:name="MP5" style:family="paragraph" style:parent-style-name="Footer">
      <style:paragraph-properties fo:margin-left="-1cm" fo:margin-right="0cm" fo:text-indent="0cm" style:auto-text-indent="false">
        <style:tab-stops>
          <style:tab-stop style:position="13.991cm"/>
        </style:tab-stops>
      </style:paragraph-properties>
    </style:style>
    <style:style style:name="MT1" style:family="text">
      <style:text-properties fo:color="#262626" loext:opacity="100%" style:font-name="Trushme Script" fo:font-size="40pt" fo:letter-spacing="0.071cm" fo:font-weight="bold" style:font-size-asian="40pt" style:font-weight-asian="bold" style:font-size-complex="40pt" style:font-weight-complex="bold"/>
    </style:style>
    <style:style style:name="MT2" style:family="text">
      <style:text-properties fo:color="#262626" loext:opacity="100%" style:font-name="Bauhaus 93" fo:font-size="36pt" style:font-size-asian="36pt" style:font-size-complex="36pt"/>
    </style:style>
    <style:style style:name="MT3" style:family="text">
      <style:text-properties fo:color="#262626" loext:opacity="100%" style:font-name="Segoe UI Light" fo:font-size="12pt" style:font-size-asian="12pt" style:font-name-complex="Segoe UI Light1" style:font-size-complex="22pt"/>
    </style:style>
    <style:style style:name="MT4" style:family="text">
      <style:text-properties fo:color="#262626" loext:opacity="100%" style:font-name="Segoe UI Light" fo:font-size="12pt" officeooo:rsid="00219820" style:font-size-asian="12pt" style:font-name-complex="Segoe UI Light1" style:font-size-complex="22pt"/>
    </style:style>
    <style:style style:name="MT5" style:family="text">
      <style:text-properties officeooo:rsid="0024cf5f"/>
    </style:style>
    <style:style style:name="MT6" style:family="text">
      <style:text-properties fo:color="#a6a6a6" loext:opacity="100%" style:font-name="Segoe UI" fo:font-size="9pt" style:font-size-asian="9pt" style:font-name-complex="Segoe UI1"/>
    </style:style>
    <style:style style:name="MT7" style:family="text">
      <style:text-properties fo:color="#a6a6a6" loext:opacity="100%" style:font-name="Segoe UI" fo:font-size="11pt" fo:font-weight="bold" style:font-size-asian="11pt" style:font-weight-asian="bold" style:font-name-complex="Segoe UI1" style:font-size-complex="12pt" style:font-weight-complex="bold"/>
    </style:style>
    <style:style style:name="MT8" style:family="text">
      <style:text-properties fo:color="#003264" loext:opacity="100%" style:font-name="New Athletic M54" fo:font-size="16pt" style:font-size-asian="16pt"/>
    </style:style>
    <style:style style:name="MT9" style:family="text">
      <style:text-properties fo:color="#003264" loext:opacity="100%" style:font-name="Segoe UI" fo:font-size="11pt" style:font-size-asian="11pt" style:font-name-complex="Segoe UI1"/>
    </style:style>
    <style:style style:name="MT10" style:family="text">
      <style:text-properties fo:color="#003264" loext:opacity="100%" style:font-name="Segoe UI" fo:font-size="11pt" officeooo:rsid="00192e1b" style:font-size-asian="11pt" style:font-name-complex="Segoe UI1"/>
    </style:style>
    <style:style style:name="MT11" style:family="text">
      <style:text-properties fo:color="#003264" loext:opacity="100%" style:font-name="Segoe UI" fo:font-size="11pt" officeooo:rsid="001d2459" style:font-size-asian="11pt" style:font-name-complex="Segoe UI1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-end-margin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0.843cm" fo:margin-left="2.223cm" fo:margin-right="2.48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2cm" fo:margin-left="0cm" fo:margin-right="0cm" fo:margin-bottom="0.72cm" style:dynamic-spacing="true"/>
      </style:header-style>
      <style:footer-style>
        <style:header-footer-properties fo:min-height="0.561cm" fo:margin-left="0cm" fo:margin-right="0cm" fo:margin-top="0.46cm" fo:background-color="transparent" style:dynamic-spacing="tru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 3" text:anchor-type="char" svg:x="-1.064cm" svg:y="-0.986cm" svg:width="2.833cm" svg:height="2.027cm" draw:z-index="1"><draw:image xlink:href="Pictures/1000000100000D740000099F4B801CC4BAF404FC.png" xlink:type="simple" xlink:show="embed" xlink:actuate="onLoad" draw:mime-type="image/png"/></draw:frame><text:span text:style-name="MT1">Vide Greniers</text:span><text:span text:style-name="MT2"> </text:span><text:span text:style-name="MT3">Samedi 0</text:span><text:span text:style-name="MT4">3/</text:span><text:span text:style-name="MT3">10/202</text:span><text:span text:style-name="MT4">6</text:span></text:p>
        <text:p text:style-name="MP2">PARC DU CLOS JOUVIN <text:span text:style-name="MT5">100 Montée de la Creuse JARRIE</text:span></text:p>
        <text:p text:style-name="MP3"/>
      </style:header>
      <style:footer>
        <text:p text:style-name="MP4"><text:span text:style-name="MT6">Page </text:span><text:span text:style-name="MT7"><text:page-number text:select-page="current">2</text:page-number></text:span><text:span text:style-name="MT6"><text:s/>sur </text:span><text:span text:style-name="MT7"><text:page-count>2</text:page-count></text:span></text:p>
        <text:p text:style-name="MP5"><text:span text:style-name="MT8">USJC RUGBY <text:s/></text:span><text:span text:style-name="MT9">info au </text:span><text:span text:style-name="MT10">06 33 61 20 12 <text:s text:c="38"/>lopinot.fa@hotmail.</text:span><text:span text:style-name="MT11">f</text:span><text:span text:style-name="MT10">r</text:span><text:span text:style-name="MT8"><text:tab/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Gilles Schimillum</meta:initial-creator>
    <meta:editing-cycles>27</meta:editing-cycles>
    <meta:print-date>2024-08-14T14:07:59.123295955</meta:print-date>
    <meta:creation-date>2020-08-08T08:39:00</meta:creation-date>
    <dc:date>2026-08-11T10:34:58.504079987</dc:date>
    <meta:editing-duration>PT1H53M24S</meta:editing-duration>
    <meta:generator>LibreOffice/7.3.7.2$Linux_X86_64 LibreOffice_project/30$Build-2</meta:generator>
    <meta:document-statistic meta:table-count="0" meta:image-count="1" meta:object-count="0" meta:page-count="2" meta:paragraph-count="47" meta:word-count="597" meta:character-count="4093" meta:non-whitespace-character-count="3402"/>
    <meta:user-defined meta:name="AppVersion">16.0000</meta:user-defined>
    <meta:template xlink:type="simple" xlink:actuate="onRequest" xlink:title="Normal" xlink:href=""/>
  </office:meta>
</office:document-meta>
</file>