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size="28pt" style:font-size-asian="28pt" style:font-size-complex="28pt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/>
      <style:text-properties fo:font-size="28pt" style:font-size-asian="28pt" style:font-size-complex="28pt" style:text-underline-type="single" style:text-underline-style="solid" style:text-underline-width="auto" style:text-underline-mode="continuous"/>
    </style:style>
    <style:style style:name="T3" style:parent-style-name="Policepardéfaut" style:family="text">
      <style:text-properties fo:font-weight="bold" style:font-weight-asian="bold"/>
    </style:style>
    <style:style style:name="T4" style:parent-style-name="Policepardéfaut" style:family="text">
      <style:text-properties style:font-name-complex="Calibri"/>
    </style:style>
    <style:style style:name="T5" style:parent-style-name="Policepardéfaut" style:family="text">
      <style:text-properties style:font-name-complex="Calibri"/>
    </style:style>
    <style:style style:name="T6" style:parent-style-name="Policepardéfaut" style:family="text">
      <style:text-properties style:font-name-complex="Calibri"/>
    </style:style>
    <style:style style:name="T7" style:parent-style-name="Policepardéfaut" style:family="text">
      <style:text-properties fo:font-weight="bold" style:font-weight-asian="bold"/>
    </style:style>
    <style:style style:name="P8" style:parent-style-name="Sansinterligne" style:family="paragraph">
      <style:text-properties style:text-position="sub 63.6%"/>
    </style:style>
    <style:style style:name="P9" style:parent-style-name="Sansinterligne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" style:parent-style-name="Sansinterligne" style:family="paragraph">
      <style:text-properties fo:font-weight="bold" style:font-weight-asian="bold"/>
    </style:style>
    <style:style style:name="P11" style:parent-style-name="Sansinterligne" style:family="paragraph">
      <style:text-properties fo:font-weight="bold" style:font-weight-asian="bold"/>
    </style:style>
    <style:style style:name="P12" style:parent-style-name="Sansinterligne" style:family="paragraph">
      <style:text-properties fo:font-weight="bold" style:font-weight-asian="bold"/>
    </style:style>
    <style:style style:name="P13" style:parent-style-name="Sansinterligne" style:family="paragraph">
      <style:text-properties fo:font-weight="bold" style:font-weight-asian="bold"/>
    </style:style>
    <style:style style:name="P14" style:parent-style-name="Sansinterligne" style:family="paragraph">
      <style:text-properties fo:font-weight="bold" style:font-weight-asian="bold"/>
    </style:style>
    <style:style style:name="P15" style:parent-style-name="Sansinterligne" style:family="paragraph">
      <style:text-properties fo:font-weight="bold" style:font-weight-asian="bold"/>
    </style:style>
    <style:style style:name="T16" style:parent-style-name="Lienhypertexte" style:family="text">
      <style:text-properties fo:font-weight="bold" style:font-weight-asian="bold"/>
    </style:style>
    <style:style style:name="P17" style:parent-style-name="Sansinterligne" style:family="paragraph">
      <style:text-properties fo:font-weight="bold" style:font-weight-asian="bold"/>
    </style:style>
    <style:style style:name="P18" style:parent-style-name="Sansinterlig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weight="bold" style:font-weight-asian="bold" fo:font-size="14pt" style:font-size-asian="14pt" style:font-size-complex="14pt"/>
    </style:style>
    <style:style style:name="P19" style:parent-style-name="Sansinterlig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weight="bold" style:font-weight-asian="bold"/>
    </style:style>
    <style:style style:name="P20" style:parent-style-name="Sansinterligne" style:family="paragraph">
      <style:paragraph-properties fo:border="0.0069in solid #000000" fo:padding-top="0.0138in" fo:padding-left="0.0555in" fo:padding-bottom="0.0138in" fo:padding-right="0.0555in" style:shadow="none" fo:text-align="center"/>
      <style:text-properties fo:font-weight="bold" style:font-weight-asian="bold"/>
    </style:style>
    <style:style style:name="P21" style:parent-style-name="Sansinterligne" style:family="paragraph">
      <style:text-properties fo:font-weight="bold" style:font-weight-asian="bold"/>
    </style:style>
    <style:style style:name="P22" style:parent-style-name="Sansinterligne" style:family="paragraph">
      <style:text-properties fo:font-weight="bold" style:font-weight-asian="bold"/>
    </style:style>
    <style:style style:name="T23" style:parent-style-name="Policepardéfaut" style:family="text">
      <style:text-properties fo:font-weight="bold" style:font-weight-asian="bold"/>
    </style:style>
    <style:style style:name="P24" style:parent-style-name="Sansinterligne" style:family="paragraph">
      <style:paragraph-properties fo:border="0.0069in solid #000000" fo:padding-top="0.0138in" fo:padding-left="0.0555in" fo:padding-bottom="0.0138in" fo:padding-right="0.0555in" style:shadow="none"/>
    </style:style>
    <style:style style:name="T25" style:parent-style-name="Policepardéfaut" style:family="text">
      <style:text-properties fo:font-weight="bold" style:font-weight-asian="bold"/>
    </style:style>
    <style:style style:name="P26" style:parent-style-name="Sansinterligne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27" style:parent-style-name="Sansinterligne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28" style:parent-style-name="Sansinterligne" style:family="paragraph">
      <style:text-properties fo:font-weight="bold" style:font-weight-asian="bold"/>
    </style:style>
  </office:automatic-styles>
  <office:body>
    <office:text text:use-soft-page-breaks="true">
      <text:p text:style-name="P1">LA BROCANTE DU MOULIN CARRE</text:p>
      <text:p text:style-name="P2">CHATILLON SUR MARNE le<text:s/>1<text:s/>Novembre<text:s/></text:p>
      <text:p text:style-name="Sansinterligne">Nom…………………………………………………………………………Prénom………...................................................................................Né(e) le …………………………………...à…………………………………………………………………………………………………………………………………</text:p>
      <text:p text:style-name="Sansinterligne">Adresse…………………………………………………………………………………………………………………………………………………………………………Code Postal…………………………….Ville……………………………………………………………………………………………………………………………..</text:p>
      <text:p text:style-name="Sansinterligne">Tel Port ……………………………………………Adresse Mail……………………………………………………………………………………………………….</text:p>
      <text:p text:style-name="Sansinterligne"/>
      <text:p text:style-name="Sansinterligne"><text:span text:style-name="T3">Particulier :<text:s/></text:span>N°carte d’identité<text:s/><text:span text:style-name="T4">꙱</text:span><text:span text:style-name="T5"><text:s/></text:span>N°permis de conduire<text:s/><text:span text:style-name="T6">꙱</text:span>………………………………………………………………………………………….</text:p>
      <text:p text:style-name="Sansinterligne">Délivré le……………………………………………………par……………………………………………………………………………………………………………</text:p>
      <text:p text:style-name="Sansinterligne"/>
      <text:p text:style-name="Sansinterligne"><text:span text:style-name="T7">Professionnel</text:span> : N° RC…………………………………………………délivré le………………………par………………………………………………………</text:p>
      <text:p text:style-name="Sansinterligne"/>
      <text:p text:style-name="Sansinterligne"/>
      <text:p text:style-name="Sansinterligne">Articles vendus……………………………………………………………………………………………………………………………………………………..........</text:p>
      <text:p text:style-name="Sansinterligne"/>
      <text:p text:style-name="Sansinterligne">Je réserve…………………………………………..mètres à 2,50 € <text:s/>=………………………………………€</text:p>
      <text:p text:style-name="Sansinterligne"/>
      <text:p text:style-name="P8"/>
      <text:p text:style-name="P9">Chèque à l’ordre de la SARL witaker</text:p>
      <text:p text:style-name="Sansinterligne"/>
      <text:p text:style-name="P10">Bon de réservation à retourner à :</text:p>
      <text:p text:style-name="P11">LE MOULIN CARRE</text:p>
      <text:p text:style-name="P12">SARL WITAKER</text:p>
      <text:p text:style-name="P13">2 LIEU DIT LE MOULIN CARRE</text:p>
      <text:p text:style-name="P14">51700 CHATILLON SUR MARNE</text:p>
      <text:p text:style-name="P15">OU</text:p>
      <text:p text:style-name="Sansinterligne"><text:a xlink:href="mailto:Witaker51@gmail.com" office:target-frame-name="_top" xlink:show="replace"><text:span text:style-name="T16">Witaker51@gmail.com</text:span></text:a></text:p>
      <text:p text:style-name="P17"/>
      <text:p text:style-name="Sansinterligne"/>
      <text:p text:style-name="P18">ATTENTION</text:p>
      <text:p text:style-name="P19">Seules les fiches de réservation dûment remplies et accompagnées du règlement seront prises en compte</text:p>
      <text:p text:style-name="P20"/>
      <text:p text:style-name="P21"/>
      <text:p text:style-name="P22"/>
      <text:p text:style-name="Sansinterligne"><text:span text:style-name="T23">Attestation sur l’honneur :<text:s/></text:span>Je<text:s/>soussigné(e)…………………………………………………………………………………………………………………..</text:p>
      <text:p text:style-name="Sansinterligne">Né(e)le …………………………..à…………………………………………………………........domicilié(e)(e)………………………………………………</text:p>
      <text:p text:style-name="Sansinterligne">………………………………………………………………………………………………………………………………………………………………………………….</text:p>
      <text:p text:style-name="Sansinterligne">Déclare sur l’honneur ne pas avoir déjà participé à 2 ventes au déballage dans l’année civile et que les marchandises proposées à la vente sont des objets personnels et usagés.</text:p>
      <text:p text:style-name="Sansinterligne">Fait le……………………………………………..à………………………………………………………………………………………………………………………</text:p>
      <text:p text:style-name="Sansinterligne"/>
      <text:p text:style-name="Sansinterligne">Signature</text:p>
      <text:p text:style-name="Sansinterligne"/>
      <text:p text:style-name="Sansinterligne"/>
      <text:p text:style-name="Sansinterligne"/>
      <text:p text:style-name="P24"><text:span text:style-name="T25">Note</text:span> :<text:s/></text:p>
      <text:p text:style-name="P26">MERCI DE RESPECTER<text:s/>L’ENVIRONNEMENT ET LES ABORDS DES VOISINS</text:p>
      <text:p text:style-name="P27">INSTALLATION A PARTIR DE 5H30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2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ansinterligne" style:display-name="Sans interligne" style:family="paragraph">
      <style:paragraph-properties fo:margin-bottom="0in" fo:line-height="100%"/>
      <style:text-properties fo:hyphenate="false"/>
    </style:style>
    <style:style style:name="Textedebulles" style:display-name="Texte de bulles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edebullesCar" style:display-name="Texte de bulles Car" style:family="text" style:parent-style-name="Policepardéfaut">
      <style:text-properties style:font-name="Segoe UI" style:font-name-complex="Segoe UI" fo:font-size="9pt" style:font-size-asian="9pt" style:font-size-complex="9pt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ou DORME</meta:initial-creator>
    <dc:creator>cosso</dc:creator>
    <meta:creation-date>2022-09-14T09:49:00Z</meta:creation-date>
    <dc:date>2026-09-07T08:57:00Z</dc:date>
    <meta:print-date>2026-09-07T08:57:00Z</meta:print-date>
    <meta:template xlink:href="Normal" xlink:type="simple"/>
    <meta:editing-cycles>10</meta:editing-cycles>
    <meta:editing-duration>PT3300S</meta:editing-duration>
    <meta:document-statistic meta:page-count="1" meta:paragraph-count="3" meta:word-count="283" meta:character-count="1837" meta:row-count="12" meta:non-whitespace-character-count="1557"/>
  </office:meta>
</office:document-meta>
</file>