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4pt" fo:font-weight="bold" officeooo:rsid="0001e352" officeooo:paragraph-rsid="0001e352" style:font-size-asian="12.25pt" style:font-weight-asian="bold" style:font-size-complex="14pt" style:font-weight-complex="bold"/>
    </style:style>
    <style:style style:name="P2" style:family="paragraph" style:parent-style-name="Standard">
      <style:text-properties fo:font-size="14pt" fo:font-weight="bold" officeooo:rsid="0003d28f" officeooo:paragraph-rsid="0003d28f" style:font-size-asian="12.25pt" style:font-weight-asian="bold" style:font-size-complex="14pt" style:font-weight-complex="bold"/>
    </style:style>
    <style:style style:name="P3" style:family="paragraph" style:parent-style-name="Standard">
      <style:text-properties fo:font-size="14pt" fo:font-weight="bold" officeooo:rsid="0003d28f" officeooo:paragraph-rsid="0005cbd0" style:font-size-asian="12.25pt" style:font-weight-asian="bold" style:font-size-complex="14pt" style:font-weight-complex="bold"/>
    </style:style>
    <style:style style:name="P4" style:family="paragraph" style:parent-style-name="Standard">
      <style:text-properties fo:font-size="14pt" fo:font-weight="bold" officeooo:rsid="0003d28f" officeooo:paragraph-rsid="00061776" style:font-size-asian="12.25pt" style:font-weight-asian="bold" style:font-size-complex="14pt" style:font-weight-complex="bold"/>
    </style:style>
    <style:style style:name="P5" style:family="paragraph" style:parent-style-name="Standard">
      <style:text-properties fo:font-size="14pt" fo:font-weight="bold" officeooo:rsid="000809b4" officeooo:paragraph-rsid="000809b4" style:font-size-asian="12.25pt" style:font-weight-asian="bold" style:font-size-complex="14pt" style:font-weight-complex="bold"/>
    </style:style>
    <style:style style:name="P6" style:family="paragraph" style:parent-style-name="Standard">
      <style:text-properties fo:font-size="14pt" fo:font-weight="bold" officeooo:rsid="00061776" officeooo:paragraph-rsid="00061776" style:font-size-asian="12.25pt" style:font-weight-asian="bold" style:font-size-complex="14pt" style:font-weight-complex="bold"/>
    </style:style>
    <style:style style:name="P7" style:family="paragraph" style:parent-style-name="Standard">
      <style:text-properties fo:font-size="14pt" fo:font-weight="normal" officeooo:rsid="0001e352" officeooo:paragraph-rsid="0001e352" style:font-size-asian="12.25pt" style:font-weight-asian="normal" style:font-size-complex="14pt" style:font-weight-complex="normal"/>
    </style:style>
    <style:style style:name="P8" style:family="paragraph" style:parent-style-name="Standard">
      <style:text-properties fo:font-size="14pt" fo:font-weight="normal" officeooo:rsid="0003d28f" officeooo:paragraph-rsid="0003d28f" style:font-size-asian="12.25pt" style:font-weight-asian="normal" style:font-size-complex="14pt" style:font-weight-complex="normal"/>
    </style:style>
    <style:style style:name="P9" style:family="paragraph" style:parent-style-name="Standard">
      <style:text-properties fo:font-size="14pt" fo:font-weight="normal" officeooo:rsid="00061776" officeooo:paragraph-rsid="00061776" style:font-size-asian="12.25pt" style:font-weight-asian="normal" style:font-size-complex="14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5cbd0" style:font-weight-asian="normal" style:font-weight-complex="normal"/>
    </style:style>
    <style:style style:name="T3" style:family="text">
      <style:text-properties fo:font-weight="normal" officeooo:rsid="000a7826" style:font-weight-asian="normal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a7826" style:font-weight-asian="bold" style:font-weight-complex="bold"/>
    </style:style>
    <style:style style:name="T6" style:family="text">
      <style:text-properties officeooo:rsid="0003d28f"/>
    </style:style>
    <style:style style:name="T7" style:family="text">
      <style:text-properties officeooo:rsid="0005cbd0"/>
    </style:style>
    <style:style style:name="T8" style:family="text">
      <style:text-properties officeooo:rsid="00061776"/>
    </style:style>
    <style:style style:name="T9" style:family="text">
      <style:text-properties officeooo:rsid="000a0946"/>
    </style:style>
    <style:style style:name="T10" style:family="text">
      <style:text-properties officeooo:rsid="000a7826"/>
    </style:style>
    <style:style style:name="T11" style:family="text">
      <style:text-properties officeooo:rsid="000b3a7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OCIETE <text:s/>PHILATELIQUE <text:s/>DELLOISE <text:s/>INSCRIPTION BOURSE <text:s text:c="35"/></text:p>
      <text:p text:style-name="P7"/>
      <text:p text:style-name="P1"><text:span text:style-name="T1">La </text:span><text:span text:style-name="T3">8</text:span><text:span text:style-name="T1">° bourse multi collections aura lieu </text:span>DIMANCHE 2<text:span text:style-name="T10">0</text:span> SEPTEMBRE 202<text:span text:style-name="T11">6 </text:span><text:span text:style-name="T1">de </text:span>9h<text:span text:style-name="T1"> <text:s text:c="18"/></text:span><text:s text:c="24"/></text:p>
      <text:p text:style-name="P1"><text:s text:c="8"/>à 17h <text:span text:style-name="T7">non stop</text:span> HALLE DES CINQ FONTAINES <text:span text:style-name="T1">à </text:span>DELLE (90100)</text:p>
      <text:p text:style-name="P1"/>
      <text:p text:style-name="P1">INFORMATIONS AUX EXPOSANTS :</text:p>
      <text:p text:style-name="P7">1- mise en place de 7h à 9h, ouverture publique à 9h (mise en place terminée).</text:p>
      <text:p text:style-name="P7">2- Accès des véhicules <text:span text:style-name="T6">autorisé devant la Halle pour décharger et recharger le soir. </text:span></text:p>
      <text:p text:style-name="P7"><text:s text:c="4"/><text:span text:style-name="T6">Pendant la journée, les véhicules doivent être déplacés sur les parkings.</text:span></text:p>
      <text:p text:style-name="P8">3- Présence d’une buvette, mais pas de restauration, prenez vos précautions.</text:p>
      <text:p text:style-name="P8">4- Toute réservation n’est acceptée qu’après réception du paiement.</text:p>
      <text:p text:style-name="P8">5- L’organisateur se réserve le droit de refuser une inscription sans se justifier.</text:p>
      <text:p text:style-name="P8">6- Tout militaria et exposition alimentaire sont interdits.</text:p>
      <text:p text:style-name="P8">7- Maxi 5 tables d’1,20 m par exposant. <text:span text:style-name="T4">5 € la table. </text:span><text:span text:style-name="T7">Chaises fournies gratuiteme</text:span><text:span text:style-name="T8">nt.</text:span></text:p>
      <text:p text:style-name="P8"><text:s text:c="4"/><text:span text:style-name="T9">(gratuit pour les Sociétaires)</text:span></text:p>
      <text:p text:style-name="P2"/>
      <text:p text:style-name="P8"><text:span text:style-name="T4">BULLETIN D’INSCRIPTION à RETOURNER POUR LE 1</text:span><text:span text:style-name="T5">3</text:span><text:span text:style-name="T4"> SEPTEMBRE </text:span>(dernier délai, avec le règlement, chèque ou espèce).</text:p>
      <text:p text:style-name="P2">EXPOSANT PARTICULIER : <text:span text:style-name="T8">NOM</text:span> <text:s text:c="38"/>PRENOM</text:p>
      <text:p text:style-name="P2">ADRESSE COMPLETE</text:p>
      <text:p text:style-name="P2"/>
      <text:p text:style-name="P2">TELEPHONE <text:s text:c="46"/>e-mail</text:p>
      <text:p text:style-name="P2"/>
      <text:p text:style-name="P3"><text:span text:style-name="T7">je m’engage à occuper mon stand jusqu’à 17h, je certifie que l’origine des objets est légale.</text:span> <text:span text:style-name="T7">Je joins la photocopie de ma carte d’identité.</text:span></text:p>
      <text:p text:style-name="P3"/>
      <text:p text:style-name="P3"><text:span text:style-name="T2">Je réserve (nombre de tables)………….et joins mon paiement de ……….€</text:span> <text:s text:c="8"/></text:p>
      <text:p text:style-name="P3"/>
      <text:p text:style-name="P4"><text:span text:style-name="T7">DATE <text:s text:c="36"/>SIGNATURE</text:span> </text:p>
      <text:p text:style-name="P4">____________________________________________________________________</text:p>
      <text:p text:style-name="P6">EXPOSANT PROFESSIONNEL : RAISON SOCIALE………………………….</text:p>
      <text:p text:style-name="P6">NOM <text:s text:c="49"/>PRENOM</text:p>
      <text:p text:style-name="P6">ADRESSE</text:p>
      <text:p text:style-name="P4"/>
      <text:p text:style-name="P6">TELEPHONE <text:s text:c="47"/>e-mail</text:p>
      <text:p text:style-name="P4"/>
      <text:p text:style-name="P6">Je m’engage à occuper mon stand jusqu’à 17h, je certifie que l’origine des objets est légale. Je joins la copie de ma carte d’identité et de mon extrait Kbis.</text:p>
      <text:p text:style-name="P4"/>
      <text:p text:style-name="P9">Je réserve (nombre de tables)…………et joins mon paiement de………….€</text:p>
      <text:p text:style-name="P9"/>
      <text:p text:style-name="P6">DATE <text:s text:c="34"/>SIGNATURE</text:p>
      <text:p text:style-name="P4">____________________________________________________________________</text:p>
      <text:p text:style-name="P5">CONTACT : SPD HEDWIG Bernard 6, route de Florimont 90100 DELLE</text:p>
      <text:p text:style-name="P5"><text:s text:c="23"/>Téléphone 06 82 72 61 84 <text:s/>e-mail bernard.hedwig@orange.fr</text:p>
      <text:p text:style-name="P4"><text:soft-page-break/><text:s text:c="4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4-08T15:45:50.497000000</meta:creation-date>
    <dc:date>2026-05-17T14:32:52.684000000</dc:date>
    <meta:editing-duration>PT13M45S</meta:editing-duration>
    <meta:editing-cycles>5</meta:editing-cycles>
    <meta:generator>LibreOffice/7.2.2.2$Windows_X86_64 LibreOffice_project/02b2acce88a210515b4a5bb2e46cbfb63fe97d56</meta:generator>
    <meta:document-statistic meta:table-count="0" meta:image-count="0" meta:object-count="0" meta:page-count="2" meta:paragraph-count="32" meta:word-count="266" meta:character-count="2189" meta:non-whitespace-character-count="1567"/>
  </office:meta>
</office:document-meta>
</file>