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text-align="center" style:justify-single-word="false"/>
      <style:text-properties fo:font-size="18pt" style:font-size-asian="18pt" style:font-size-complex="18pt"/>
    </style:style>
    <style:style style:name="P4" style:family="paragraph" style:parent-style-name="Standard">
      <style:paragraph-properties fo:text-align="center" style:justify-single-word="false"/>
      <style:text-properties fo:font-size="24pt" style:font-size-asian="24pt" style:font-size-complex="24pt"/>
    </style:style>
    <style:style style:name="P5" style:family="paragraph" style:parent-style-name="Standard">
      <style:paragraph-properties fo:text-align="end" style:justify-single-word="false"/>
    </style:style>
    <style:style style:name="P6" style:family="paragraph" style:parent-style-name="Standard">
      <style:paragraph-properties fo:text-align="center" style:justify-single-word="false"/>
      <style:text-properties fo:font-size="20pt" style:text-underline-style="solid" style:text-underline-width="auto" style:text-underline-color="font-color" fo:font-weight="bold" style:font-size-asian="20pt" style:font-weight-asian="bold" style:font-size-complex="20pt" style:font-weight-complex="bold"/>
    </style:style>
    <style:style style:name="P7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8" style:family="paragraph" style:parent-style-name="Standard">
      <style:paragraph-properties fo:text-align="center" style:justify-single-word="false"/>
      <style:text-properties fo:font-size="15pt" style:font-size-asian="15pt" style:font-size-complex="15pt"/>
    </style:style>
    <style:style style:name="P9" style:family="paragraph" style:parent-style-name="Standard">
      <style:paragraph-properties fo:text-align="center" style:justify-single-word="false"/>
      <style:text-properties fo:font-size="13pt" fo:font-weight="bold" style:font-size-asian="13pt" style:font-weight-asian="bold" style:font-size-complex="13pt" style:font-weight-complex="bold"/>
    </style:style>
    <style:style style:name="P10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11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P12" style:family="paragraph" style:parent-style-name="Standard">
      <style:paragraph-properties fo:text-align="justify" style:justify-single-word="false"/>
      <style:text-properties fo:font-size="15pt" style:font-size-asian="15pt" style:font-size-complex="15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fo:font-size="16pt" style:font-size-asian="16pt" style:font-size-complex="16pt"/>
    </style:style>
    <style:style style:name="T5" style:family="text">
      <style:text-properties fo:font-size="15pt" style:font-size-asian="15pt" style:font-size-complex="1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VIDE GRENIERS </text:p>
      <text:p text:style-name="P6">DU PARKING INTER DE BEL AIR <text:span text:style-name="T4">(SEMI-COUVERT)</text:span></text:p>
      <text:p text:style-name="P3"><text:s/><text:span text:style-name="T2">À PLOULEC'H</text:span></text:p>
      <text:p text:style-name="P4"><text:s/><text:span text:style-name="T3">LE DIMANCHE 11 Octobre 2026</text:span></text:p>
      <text:p text:style-name="P1"/>
      <text:p text:style-name="P7">Attestation - Inscription au vide greniers</text:p>
      <text:p text:style-name="P1"><text:s/>Je soussigné (e), </text:p>
      <text:p text:style-name="P2">NOM :…………………………………….……PRÉNOM :……………….……………………….................… </text:p>
      <text:p text:style-name="P2">NÉ(E) LE:...................................................................................À(LIEU:............................................................. ADRESSE :.............................................................................................................................................................</text:p>
      <text:p text:style-name="P2">CODE POSTAL:.............................................VILLE :.......................................................................................... </text:p>
      <text:p text:style-name="P2">TÉLÉPHONE PORTABLE:................................................................................................................................... MAIL:.....................................................................................................................................................................</text:p>
      <text:p text:style-name="P2">NATURE ET NUMÉRO PIÈCE D'IDENTITÉ :................................................................................</text:p>
      <text:p text:style-name="P2">DÉLIVRÉE LE :........................................... À :.......................................................................... </text:p>
      <text:p text:style-name="P2">NUMÉRO IMMATRICULATION DU VÉHICULE :.................................................................</text:p>
      <text:p text:style-name="P2"/>
      <text:p text:style-name="P2"><text:span text:style-name="T2">Déclare sur l'honneur </text:span>: Ne pas avoir participé à plus de deux vide greniers dans l'année. </text:p>
      <text:p text:style-name="P2"/>
      <text:p text:style-name="P2">Liste brèves des objets à vendre : …............................................................................................</text:p>
      <text:p text:style-name="P2"/>
      <text:p text:style-name="P2">POUR LES PROFESSIONNELS ( ALIMENTAIRE INTERDIT), NUMÉRO SIRET OU RC:</text:p>
      <text:p text:style-name="P2">..........……………………………………………………............................................................. </text:p>
      <text:p text:style-name="P2"/>
      <text:p text:style-name="P7">Réservation de...................emplacement,</text:p>
      <text:p text:style-name="P9">emplacement d'environ 2,5 mètres de large (soit une place de parking): <text:span text:style-name="T5">9 €</text:span></text:p>
      <text:p text:style-name="P11"/>
      <text:p text:style-name="P1">Il est possible de garder son véhicule derrière le stand (interdit de sortir avant 18h) dans le fond de l’emplacement et en longueur à partir de 3 emplacements réservés, souhaitez vous garder votre véhicule derrière votre stand (sans débordement sur les stand voisins) ? <text:s text:c="3"/>OUI / NON *</text:p>
      <text:p text:style-name="P1"/>
      <text:p text:style-name="P1"/>
      <text:p text:style-name="P1">Les emplacements seront attribuées par ordre de réception des inscriptions complètes (avec règlement).<text:span text:style-name="T1"> Arrivée des déballants entre 6h et 8h.</text:span> </text:p>
      <text:p text:style-name="P1"><text:span text:style-name="T1">Remballage à partir de 18h</text:span> (aucune sortie de véhicule possible avant cette heure). Inscription non remboursable même en cas d'intempéries sauf décision préfectorale.</text:p>
      <text:p text:style-name="P1"/>
      <text:p text:style-name="P1">Ci-joint la somme de ………..€ en espèce* / chèque* / CB *</text:p>
      <text:p text:style-name="P1">correspondant à un emplacement de …… mètres avec / sans * mon véhicule derrière mon stand.</text:p>
      <text:p text:style-name="P8"/>
      <text:p text:style-name="P12">Inscription possible par mail : videgreniersbreton@outlook.com (vous recevrez un lien pour le paiement par CB) Ou par courrier avec le chèque de règlement (à l'ordre de </text:p>
      <text:p text:style-name="P12">Le Coadou Anaïs) à l'adresse Vide greniers breton ( chez Le Coadou Anaïs )</text:p>
      <text:p text:style-name="P12">Lieu dit Kerrouat 22420 Plouzelambre.</text:p>
      <text:p text:style-name="P2"/>
      <text:p text:style-name="P8">Informations au 06.31.22.36.27 ou videgreniersbreton@outlook.com </text:p>
      <text:p text:style-name="P1"/>
      <text:p text:style-name="P2">FAIT LE …............………, à...........................…………. </text:p>
      <text:p text:style-name="P2"/>
      <text:p text:style-name="P2">Signature:</text:p>
      <text:p text:style-name="P5">*Rayer les mentions inutiles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235cm" fo:margin-bottom="1.037cm" fo:margin-left="1.028cm" fo:margin-right="1.215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nais </meta:initial-creator>
    <meta:creation-date>2026-02-13T16:12:16.23</meta:creation-date>
    <dc:date>2026-09-14T15:00:38.39</dc:date>
    <dc:creator>anais </dc:creator>
    <meta:editing-duration>PT12M10S</meta:editing-duration>
    <meta:editing-cycles>2</meta:editing-cycles>
    <meta:generator>OpenOffice/4.1.15$Win32 OpenOffice.org_project/4115m2$Build-9813</meta:generator>
    <meta:document-statistic meta:table-count="0" meta:image-count="0" meta:object-count="0" meta:page-count="1" meta:paragraph-count="31" meta:word-count="282" meta:character-count="3054"/>
  </office:meta>
</office:document-meta>
</file>