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Berlin Sans FB" svg:font-family="'Berlin Sans FB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3.653cm" table:align="margins"/>
    </style:style>
    <style:style style:name="Tableau1.A" style:family="table-column">
      <style:table-column-properties style:column-width="13.653cm" style:rel-column-width="65535*"/>
    </style:style>
    <style:style style:name="Tableau1.1" style:family="table-row">
      <style:table-row-properties style:min-row-height="1.101cm"/>
    </style:style>
    <style:style style:name="Tableau1.A1" style:family="table-cell">
      <style:table-cell-properties fo:padding="0.097cm" fo:border="none"/>
    </style:style>
    <style:style style:name="Tableau1.2" style:family="table-row">
      <style:table-row-properties style:min-row-height="3.291cm"/>
    </style:style>
    <style:style style:name="Tableau2" style:family="table">
      <style:table-properties style:width="13.653cm" table:align="margins"/>
    </style:style>
    <style:style style:name="Tableau2.A" style:family="table-column">
      <style:table-column-properties style:column-width="13.653cm" style:rel-column-width="65535*"/>
    </style:style>
    <style:style style:name="Tableau2.1" style:family="table-row">
      <style:table-row-properties style:min-row-height="1.101cm"/>
    </style:style>
    <style:style style:name="Tableau2.A1" style:family="table-cell">
      <style:table-cell-properties fo:padding="0.097cm" fo:border="none"/>
    </style:style>
    <style:style style:name="Tableau2.2" style:family="table-row">
      <style:table-row-properties style:min-row-height="2.822cm"/>
    </style:style>
    <style:style style:name="P1" style:family="paragraph" style:parent-style-name="Standard">
      <style:paragraph-properties fo:text-align="center" style:justify-single-word="false"/>
      <style:text-properties fo:font-size="20pt" officeooo:paragraph-rsid="002361f4" style:font-size-asian="20pt" style:font-size-complex="20pt"/>
    </style:style>
    <style:style style:name="P2" style:family="paragraph" style:parent-style-name="Table_20_Contents">
      <style:paragraph-properties fo:text-align="center" style:justify-single-word="false"/>
      <style:text-properties style:font-name="Berlin Sans FB" fo:font-size="20pt" officeooo:rsid="002361f4" officeooo:paragraph-rsid="002361f4" style:font-size-asian="20pt" style:font-size-complex="20pt"/>
    </style:style>
    <style:style style:name="P3" style:family="paragraph">
      <loext:graphic-properties draw:fill="none"/>
    </style:style>
    <style:style style:name="P4" style:family="paragraph" style:parent-style-name="Table_20_Contents">
      <style:paragraph-properties fo:text-align="center" style:justify-single-word="false"/>
      <style:text-properties style:font-name="Berlin Sans FB" fo:font-size="20pt" officeooo:rsid="003038aa" officeooo:paragraph-rsid="003038aa" style:font-size-asian="20pt" style:font-size-complex="20pt"/>
    </style:style>
    <style:style style:name="P5" style:family="paragraph" style:parent-style-name="Table_20_Contents">
      <style:paragraph-properties fo:text-align="center" style:justify-single-word="false"/>
      <style:text-properties style:font-name="Berlin Sans FB" fo:font-size="18pt" officeooo:rsid="002361f4" officeooo:paragraph-rsid="002361f4" style:font-size-asian="18pt" style:font-size-complex="18pt"/>
    </style:style>
    <style:style style:name="P6" style:family="paragraph" style:parent-style-name="Table_20_Contents">
      <style:text-properties officeooo:rsid="002361f4" officeooo:paragraph-rsid="0024de03"/>
    </style:style>
    <style:style style:name="P7" style:family="paragraph" style:parent-style-name="Table_20_Contents">
      <style:text-properties fo:font-size="6pt" officeooo:rsid="002361f4" officeooo:paragraph-rsid="002361f4" style:font-size-asian="5.25pt" style:font-size-complex="6pt"/>
    </style:style>
    <style:style style:name="P8" style:family="paragraph" style:parent-style-name="Table_20_Contents">
      <style:text-properties officeooo:rsid="002361f4" officeooo:paragraph-rsid="002361f4"/>
    </style:style>
    <style:style style:name="P9" style:family="paragraph" style:parent-style-name="Table_20_Contents">
      <style:text-properties officeooo:rsid="00238b17" officeooo:paragraph-rsid="00238b17"/>
    </style:style>
    <style:style style:name="P10" style:family="paragraph" style:parent-style-name="Table_20_Contents">
      <style:text-properties officeooo:rsid="00238b17" officeooo:paragraph-rsid="0024ce37"/>
    </style:style>
    <style:style style:name="P11" style:family="paragraph" style:parent-style-name="Table_20_Contents">
      <style:text-properties fo:font-size="12pt" officeooo:rsid="00238b17" officeooo:paragraph-rsid="00238b17" style:font-size-asian="10.5pt" style:font-size-complex="12pt"/>
    </style:style>
    <style:style style:name="P12" style:family="paragraph" style:parent-style-name="Standard">
      <style:text-properties officeooo:paragraph-rsid="0024ce37"/>
    </style:style>
    <style:style style:name="T1" style:family="text">
      <style:text-properties style:font-name="Berlin Sans FB" officeooo:rsid="002361f4"/>
    </style:style>
    <style:style style:name="T2" style:family="text">
      <style:text-properties style:font-name="Berlin Sans FB" officeooo:rsid="00240972"/>
    </style:style>
    <style:style style:name="T3" style:family="text">
      <style:text-properties officeooo:rsid="003038aa"/>
    </style:style>
    <style:style style:name="T4" style:family="text">
      <style:text-properties officeooo:rsid="002a1420"/>
    </style:style>
    <style:style style:name="T5" style:family="text">
      <style:text-properties officeooo:rsid="0024ce37"/>
    </style:style>
    <style:style style:name="T6" style:family="text">
      <style:text-properties officeooo:rsid="002df103"/>
    </style:style>
    <style:style style:name="T7" style:family="text">
      <style:text-properties officeooo:rsid="002ec0d8"/>
    </style:style>
    <style:style style:name="T8" style:family="text">
      <style:text-properties fo:font-family="Wingdings" officeooo:rsid="0024ce37" style:font-family-asian="Wingdings" style:font-family-complex="Wingdings"/>
    </style:style>
    <style:style style:name="gr1" style:family="graphic">
      <style:graphic-properties svg:stroke-width="0.049cm" svg:stroke-color="#000000" draw:marker-start-width="0.427cm" draw:marker-end-width="0.427cm" draw:fill="none" draw:textarea-horizontal-align="justify" draw:textarea-vertical-align="middle" draw:auto-grow-height="false" fo:min-height="3.295cm" fo:min-width="11.105cm" fo:padding-top="0.025cm" fo:padding-bottom="0.025cm" fo:padding-left="0.025cm" fo:padding-right="0.02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p text:style-name="P1"><text:span text:style-name="T1">Club Détente et </text:span><text:span text:style-name="T2">L</text:span><text:span text:style-name="T1">oisirs de Clary</text:span></text:p>
          </table:table-cell>
        </table:table-row>
        <table:table-row table:style-name="Tableau1.2">
          <table:table-cell table:style-name="Tableau1.A1" office:value-type="string">
            <text:p text:style-name="P2"><draw:custom-shape text:anchor-type="paragraph" draw:z-index="0" draw:name="Forme 1" draw:style-name="gr1" draw:text-style-name="P3" svg:width="11.156cm" svg:height="3.345cm" svg:x="1.185cm" svg:y="-0.139cm"><text:p/><draw:enhanced-geometry svg:viewBox="0 0 21600 21600" draw:type="rectangle" draw:enhanced-path="M 0 0 L 21600 0 21600 21600 0 21600 0 0 Z N"/></draw:custom-shape>Bourse aux livres, aux vinyles</text:p>
            <text:p text:style-name="P4">et aux jeux de société</text:p>
            <text:p text:style-name="P5">Dimanche 1<text:span text:style-name="T3">1</text:span> octobre 202<text:span text:style-name="T3">6</text:span>, de 10h à 17h</text:p>
            <text:p text:style-name="P5">Salle <text:span text:style-name="T4">polyvalente</text:span>, <text:span text:style-name="T4">p</text:span>lace des Écossais</text:p>
          </table:table-cell>
        </table:table-row>
        <table:table-row>
          <table:table-cell table:style-name="Tableau1.A1" office:value-type="string">
            <text:p text:style-name="P6"/>
            <text:p text:style-name="P6">Les inscriptions seront enregistrées dès réception du présent bulletin accompagné du règlement et du chèque de caution à <text:span text:style-name="T5">l</text:span>’ordre du </text:p>
            <text:p text:style-name="P6">« Club Détente et Loisirs »  <text:line-break/><text:span text:style-name="T5">L</text:span>a caution de 20€ vous sera rendue à partir de <text:span text:style-name="T6">16h30</text:span>.</text:p>
            <text:p text:style-name="P7"/>
            <text:p text:style-name="P8">Tarif : <text:span text:style-name="T7">3</text:span>€ l<text:span text:style-name="T4">a table de 1,80m</text:span> (<text:span text:style-name="T4">2 tables </text:span>maximum par exposant)</text:p>
            <text:p text:style-name="P9">L’installation des exposants se fera à partir de 8h30</text:p>
            <text:p text:style-name="P9">Date limite d’inscription : <text:s/>vendredi <text:span text:style-name="T3">2</text:span> octobre 202<text:span text:style-name="T3">6</text:span></text:p>
          </table:table-cell>
        </table:table-row>
        <table:table-row>
          <table:table-cell table:style-name="Tableau1.A1" office:value-type="string">
            <text:p text:style-name="P9"><text:line-break/>Nom :................…………………….. <text:s/>Prénom :……………………………….</text:p>
            <text:p text:style-name="P9">Adresse <text:span text:style-name="T4">complète</text:span>: ……………………………………………………………</text:p>
            <text:p text:style-name="P9">………………………………………………………………………………….</text:p>
            <text:p text:style-name="P9">………………………………………………………………………………….</text:p>
            <text:p text:style-name="P9">Téléphone : ……………………… <text:s text:c="3"/>Courriel :……………………………..</text:p>
            <text:p text:style-name="P9"/>
            <text:p text:style-name="P9">Nombre de <text:span text:style-name="T4">tables </text:span>: ……. <text:span text:style-name="T7">x</text:span> <text:span text:style-name="T7">3</text:span>€ = …………..</text:p>
            <text:p text:style-name="P9"/>
            <text:p text:style-name="P9">Une petite restauration est prévue sur place. Je réserve :</text:p>
            <text:p text:style-name="P10"><text:span text:style-name="T8"></text:span> sandwich jambon (2€) <text:s text:c="4"/><text:span text:style-name="T8"></text:span>sandwich pâté (2€) <text:s text:c="4"/><text:span text:style-name="T8"></text:span>croque-monsieur (2€)</text:p>
            <text:p text:style-name="P9"/>
            <text:p text:style-name="P9">Fait à ……………………………, le : ………………………………..</text:p>
            <text:p text:style-name="P9">Signature</text:p>
            <text:p text:style-name="P9"/>
            <text:p text:style-name="P9"/>
            <text:p text:style-name="P9">Inscription à retourner à Danièle Tolot, 43 rue de Cambrai, 59225 Clary</text:p>
            <text:p text:style-name="P9">(06 99 <text:span text:style-name="T6">82</text:span> 10 95)</text:p>
          </table:table-cell>
        </table:table-row>
      </table:table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p text:style-name="P1"><text:span text:style-name="T1">Club Détente et </text:span><text:span text:style-name="T2">L</text:span><text:span text:style-name="T1">oisirs de Clary</text:span></text:p>
          </table:table-cell>
        </table:table-row>
        <table:table-row table:style-name="Tableau2.2">
          <table:table-cell table:style-name="Tableau2.A1" office:value-type="string">
            <text:p text:style-name="P2"><draw:custom-shape text:anchor-type="paragraph" draw:z-index="1" draw:name="Forme 2" draw:style-name="gr1" draw:text-style-name="P3" svg:width="11.156cm" svg:height="3.345cm" svg:x="1.185cm" svg:y="-0.139cm"><text:p/><draw:enhanced-geometry svg:viewBox="0 0 21600 21600" draw:type="rectangle" draw:enhanced-path="M 0 0 L 21600 0 21600 21600 0 21600 0 0 Z N"/></draw:custom-shape>Bourse aux livres, aux vinyles</text:p>
            <text:p text:style-name="P4">et aux jeux de société</text:p>
            <text:p text:style-name="P5">Dimanche 1<text:span text:style-name="T3">1</text:span> octobre 202<text:span text:style-name="T3">6</text:span>, de 10h à 17h</text:p>
            <text:p text:style-name="P5">Salle <text:span text:style-name="T4">polyvalente</text:span>, <text:span text:style-name="T4">p</text:span>lace des Écossais</text:p>
          </table:table-cell>
        </table:table-row>
        <table:table-row>
          <table:table-cell table:style-name="Tableau2.A1" office:value-type="string">
            <text:p text:style-name="P6"/>
            <text:p text:style-name="P6">Les inscriptions seront enregistrées dès réception du présent bulletin accompagné du règlement et du chèque de caution à <text:span text:style-name="T5">l</text:span>’ordre du </text:p>
            <text:p text:style-name="P6">« Club Détente et Loisirs »  <text:line-break/><text:span text:style-name="T5">L</text:span>a caution de 20€ vous sera rendue à partir de <text:span text:style-name="T6">16h30</text:span>.</text:p>
            <text:p text:style-name="P7"/>
            <text:p text:style-name="P8">Tarif : <text:span text:style-name="T7">3</text:span>€ l<text:span text:style-name="T4">a table de 1,80m</text:span> (<text:span text:style-name="T4">2 tables </text:span>maximum par exposant)</text:p>
            <text:p text:style-name="P9">L’installation des exposants se fera à partir de 8h30</text:p>
            <text:p text:style-name="P9">Date limite d’inscription : <text:s/>vendredi <text:span text:style-name="T3">2</text:span> octobre 202<text:span text:style-name="T3">6</text:span></text:p>
          </table:table-cell>
        </table:table-row>
        <table:table-row>
          <table:table-cell table:style-name="Tableau2.A1" office:value-type="string">
            <text:p text:style-name="P9"><text:line-break/>Nom :................…………………….. <text:s/>Prénom :……………………………….</text:p>
            <text:p text:style-name="P9">Adresse <text:span text:style-name="T4">complète</text:span>: ……………………………………………………………</text:p>
            <text:p text:style-name="P9">………………………………………………………………………………….</text:p>
            <text:p text:style-name="P9">………………………………………………………………………………….</text:p>
            <text:p text:style-name="P9">Téléphone : ……………………… <text:s text:c="3"/>Courriel :……………………………..</text:p>
            <text:p text:style-name="P9"/>
            <text:p text:style-name="P9">Nombre de <text:span text:style-name="T4">tables </text:span>: ……. <text:span text:style-name="T7">x</text:span> <text:span text:style-name="T7">3</text:span>€ = …………..</text:p>
            <text:p text:style-name="P9"/>
            <text:p text:style-name="P9">Une petite restauration est prévue sur place. Je réserve :</text:p>
            <text:p text:style-name="P10"><text:span text:style-name="T8"></text:span> <text:s/>sandwich jambon (2€) <text:s text:c="4"/><text:span text:style-name="T8"></text:span>sandwich pâté (2€) <text:s text:c="6"/><text:span text:style-name="T8"></text:span>croque-monsieur (2€)</text:p>
            <text:p text:style-name="P9"/>
            <text:p text:style-name="P9">Fait à ……………………………, le : ………………………………..</text:p>
            <text:p text:style-name="P9">Signature</text:p>
            <text:p text:style-name="P9"/>
            <text:p text:style-name="P11"/>
            <text:p text:style-name="P9">Inscription à retourner à Danièle Tolot, 43 rue de Cambrai, 59225 Clary</text:p>
            <text:p text:style-name="P9">(06 99 <text:span text:style-name="T6">82</text:span> 10 95)</text:p>
          </table:table-cell>
        </table:table-row>
      </table:table>
      <text:p text:style-name="P12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Berlin Sans FB" svg:font-family="'Berlin Sans FB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27cm" fo:margin-bottom="1.993cm" fo:margin-left="1.207cm" fo:margin-right="1.18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2" fo:column-gap="0cm">
          <style:column style:rel-width="32767*" fo:start-indent="0cm" fo:end-indent="0cm"/>
          <style:column style:rel-width="32768*" fo:start-indent="0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 style:next-style-name="Landscape"/>
    <style:master-page style:name="Landscap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9-05T14:38:45.981000000</meta:creation-date>
    <dc:date>2026-08-06T10:06:42.146688800</dc:date>
    <meta:editing-duration>PT32M9S</meta:editing-duration>
    <meta:editing-cycles>12</meta:editing-cycles>
    <meta:generator>LibreOffice/26.2.5.2$Windows_X86_64 LibreOffice_project/cd7284b4cbbfeb507e630c1aac019f4157393acb</meta:generator>
    <meta:document-statistic meta:table-count="2" meta:image-count="0" meta:object-count="0" meta:page-count="2" meta:paragraph-count="44" meta:word-count="326" meta:character-count="2099" meta:non-whitespace-character-count="1784"/>
  </office:meta>
</office:document-meta>
</file>