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9200000492BB2BD200F584AC9B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ff3333" fo:font-weight="bold" style:font-weight-asian="bold" style:font-weight-complex="bold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 style:list-style-name="L1"/>
    <style:style style:name="T1" style:family="text">
      <style:text-properties officeooo:rsid="000b2e3b"/>
    </style:style>
    <style:style style:name="T2" style:family="text">
      <style:text-properties officeooo:rsid="000d151f"/>
    </style:style>
    <style:style style:name="T3" style:family="text">
      <style:text-properties officeooo:rsid="001147b7"/>
    </style:style>
    <style:style style:name="T4" style:family="text">
      <style:text-properties officeooo:rsid="0012a4c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x="0.106cm" svg:y="-0.499cm" svg:width="2.932cm" svg:height="2.932cm" draw:z-index="0"><draw:image xlink:href="Pictures/100000000000049200000492BB2BD200F584AC9B.jpg" xlink:type="simple" xlink:show="embed" xlink:actuate="onLoad" loext:mime-type="image/jpeg"/></draw:frame><text:tab/>ATTESTATION -INSCRIPTION </text:p>
      <text:p text:style-name="P1">Brocante en salle </text:p>
      <text:p text:style-name="P1">le 1<text:span text:style-name="T4">0</text:span> octobre 202<text:span text:style-name="T4">6</text:span> à la Salle des fêtes de Saint-Venant</text:p>
      <text:p text:style-name="Standard"/>
      <text:p text:style-name="Standard"/>
      <text:p text:style-name="Standard">Je soussigné(e), NOM : …..................................................... Prénom : ...........................................</text:p>
      <text:p text:style-name="Standard">Né(e) le …../...../......... <text:s/>Lieu de Naissance : <text:s/>…...............................................................................</text:p>
      <text:p text:style-name="Standard">Adresse : ….......................................................................................................................................</text:p>
      <text:p text:style-name="Standard">Code postal : …................................. Ville : …................................................................................</text:p>
      <text:p text:style-name="Standard">Téléphone : ….........................................................................................</text:p>
      <text:p text:style-name="Standard">Email : …...................................................@...........................................</text:p>
      <text:p text:style-name="Standard">Titulaire de la pièce d'identité N ° : …......................................................</text:p>
      <text:p text:style-name="Standard"><text:s/>Déclare sur l'honneur : </text:p>
      <text:list xml:id="list3873856054" text:style-name="L1">
        <text:list-item>
          <text:p text:style-name="P3">ne pas être commerçant(e)</text:p>
        </text:list-item>
        <text:list-item>
          <text:p text:style-name="P3">de ne vendre que des objets personnels et usagés (Article L310-2 du Code du Commerce)</text:p>
        </text:list-item>
        <text:list-item>
          <text:p text:style-name="P3">de non-participation de 2 autres manifestations de même nature au cours de l'année civile (Article R321-9 du Code Pénal) </text:p>
        </text:list-item>
        <text:list-item>
          <text:p text:style-name="P3"/>
        </text:list-item>
      </text:list>
      <text:p text:style-name="Standard">Fait le …................................................ <text:tab/>A ….............................................. </text:p>
      <text:p text:style-name="Standard">Signature : </text:p>
      <text:p text:style-name="Standard"/>
      <text:p text:style-name="P2">Ci-joint règlement de …....€ pour l'emplacement, soit …...... tables (5€ la table)</text:p>
      <text:p text:style-name="P2"><text:span text:style-name="T2">S</text:span>i paiement par chèque à l'ordre de Saint-venant culture et fête</text:p>
      <text:p text:style-name="P2">L'attestation et le paiement sont à retourn<text:span text:style-name="T1">er</text:span> à l'organisateur pour validation de la réservation. </text:p>
      <text:p text:style-name="P2">Un SMS de confirmation vous sera envoyé. </text:p>
      <text:p text:style-name="P2"/>
      <text:p text:style-name="Standard"><text:tab/><text:tab/><text:tab/><text:tab/><text:tab/><text:tab/><text:tab/><text:tab/><text:tab/><text:tab/><text:tab/><text:tab/>IPNS</text:p>
      <text:p text:style-name="Standard"/>
      <text:p text:style-name="Standard"/>
      <text:p text:style-name="Standard"/>
      <text:p text:style-name="P1"><draw:frame draw:style-name="fr1" draw:name="Image2" text:anchor-type="char" svg:x="0.106cm" svg:y="-0.499cm" svg:width="2.932cm" svg:height="2.932cm" draw:z-index="1"><draw:image xlink:href="Pictures/100000000000049200000492BB2BD200F584AC9B.jpg" xlink:type="simple" xlink:show="embed" xlink:actuate="onLoad" loext:mime-type="image/jpeg"/></draw:frame>ATTESTATION -INSCRIPTION </text:p>
      <text:p text:style-name="P1">Brocante en salle </text:p>
      <text:p text:style-name="P1">le 1<text:span text:style-name="T4">0</text:span> octobre 202<text:span text:style-name="T4">6</text:span> à la Salle des fêtes de Saint-Venant</text:p>
      <text:p text:style-name="Standard"/>
      <text:p text:style-name="Standard"/>
      <text:p text:style-name="Standard">Je soussigné(e), NOM : …..................................................... Prénom : ...........................................</text:p>
      <text:p text:style-name="Standard">Né(e) le …../...../......... <text:s/>Lieu de Naissance : <text:s/>…...............................................................................</text:p>
      <text:p text:style-name="Standard">Adresse : ….......................................................................................................................................</text:p>
      <text:p text:style-name="Standard">Code postal : …................................. Ville : …................................................................................</text:p>
      <text:p text:style-name="Standard">Téléphone : ….........................................................................................</text:p>
      <text:p text:style-name="Standard">Email : …...................................................@...........................................</text:p>
      <text:p text:style-name="Standard">Titulaire de la pièce d'identité N ° : …......................................................</text:p>
      <text:p text:style-name="Standard"><text:s/>Déclare sur l'honneur : </text:p>
      <text:list xml:id="list172849090306593" text:continue-numbering="true" text:style-name="L1">
        <text:list-item>
          <text:p text:style-name="P3">ne pas être commerçant(e)</text:p>
        </text:list-item>
        <text:list-item>
          <text:p text:style-name="P3">de ne vendre que des objets personnels et usagés (Article L310-2 du Code du Commerce)</text:p>
        </text:list-item>
        <text:list-item>
          <text:p text:style-name="P3">de non-participation de 2 autres manifestations de même nature au cours de l'année civile (Article R321-9 du Code Pénal) </text:p>
          <text:p text:style-name="P3"/>
        </text:list-item>
      </text:list>
      <text:p text:style-name="Standard">Fait le …................................................ <text:tab/>A ….............................................. </text:p>
      <text:p text:style-name="Standard">Signature : </text:p>
      <text:p text:style-name="Standard"/>
      <text:p text:style-name="Standard"/>
      <text:p text:style-name="P2">Ci-joint règlement de …....€ pour l'emplacement, soit …...... tables (5€ la table)</text:p>
      <text:p text:style-name="P2"><text:span text:style-name="T2">S</text:span>i paiement par chèque à l'ordre de Saint-venant culture et fête</text:p>
      <text:p text:style-name="P2">L'attestation et le paiement sont à retourn<text:span text:style-name="T1">er</text:span> à l'organisateur pour validation de la réservation. </text:p>
      <text:p text:style-name="P2">Un SMS de confirmation vous sera envoyé. </text:p>
      <text:p text:style-name="P2"/>
      <text:p text:style-name="Standard"><text:tab/><text:tab/><text:tab/><text:tab/><text:tab/><text:tab/><text:tab/><text:tab/><text:tab/><text:tab/><text:tab/><text:tab/>IPNS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9-14T14:28:46.86</meta:creation-date>
    <dc:date>2026-08-10T17:28:45.875000000</dc:date>
    <meta:editing-duration>PT1H8M21S</meta:editing-duration>
    <meta:editing-cycles>10</meta:editing-cycles>
    <meta:generator>LibreOffice/6.4.5.2$Windows_X86_64 LibreOffice_project/a726b36747cf2001e06b58ad5db1aa3a9a1872d6</meta:generator>
    <meta:document-statistic meta:table-count="0" meta:image-count="2" meta:object-count="0" meta:page-count="1" meta:paragraph-count="44" meta:word-count="310" meta:character-count="3251" meta:non-whitespace-character-count="2942"/>
  </office:meta>
</office:document-meta>
</file>