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B8000000B8140632EF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>
        <style:tab-stops/>
      </style:paragraph-properties>
    </style:style>
    <style:style style:name="P2" style:family="paragraph" style:parent-style-name="Header">
      <style:paragraph-properties>
        <style:tab-stops/>
      </style:paragraph-properties>
      <style:text-properties fo:font-size="11pt" style:font-size-asian="11pt"/>
    </style:style>
    <style:style style:name="P3" style:family="paragraph" style:parent-style-name="Corps_20_de_20_texte_20_2">
      <style:text-properties fo:color="#000000"/>
    </style:style>
    <style:style style:name="P4" style:family="paragraph" style:parent-style-name="Standard">
      <style:text-properties fo:font-size="14pt" style:font-size-asian="14pt"/>
    </style:style>
    <style:style style:name="P5" style:family="paragraph" style:parent-style-name="Standard">
      <style:text-properties fo:font-size="14pt" fo:language="zxx" fo:country="none" style:font-size-asian="14pt" style:language-asian="zxx" style:country-asian="none"/>
    </style:style>
    <style:style style:name="P6" style:family="paragraph" style:parent-style-name="Standard">
      <style:text-properties fo:font-size="14pt" fo:font-weight="bold" style:font-size-asian="14pt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weight-complex="bold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text-properties fo:font-size="11pt" style:font-size-asian="11pt"/>
    </style:style>
    <style:style style:name="P10" style:family="paragraph" style:parent-style-name="Standard">
      <style:text-properties fo:font-weight="bold" style:font-weight-asian="bold" style:font-weight-complex="bold"/>
    </style:style>
    <style:style style:name="P11" style:family="paragraph" style:parent-style-name="Standard">
      <style:paragraph-properties fo:margin-left="0cm" fo:margin-right="-0.508cm" fo:text-indent="0cm" style:auto-text-indent="false"/>
    </style:style>
    <style:style style:name="P12" style:family="paragraph" style:parent-style-name="Text_20_body">
      <style:paragraph-properties fo:margin-left="0cm" fo:margin-right="-0.508cm" fo:text-indent="0cm" style:auto-text-indent="false"/>
      <style:text-properties fo:font-size="11pt" style:text-underline-style="none" fo:font-weight="normal" style:font-size-asian="11pt" style:font-weight-asian="normal" style:font-weight-complex="normal"/>
    </style:style>
    <style:style style:name="P13" style:family="paragraph" style:parent-style-name="Text_20_body">
      <style:text-properties style:text-underline-style="none" fo:font-weight="bold" style:font-weight-asian="bold" style:font-weight-complex="bold"/>
    </style:style>
    <style:style style:name="P14" style:family="paragraph" style:parent-style-name="Text_20_body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5" style:family="paragraph" style:parent-style-name="Text_20_body">
      <style:paragraph-properties fo:margin-left="0cm" fo:margin-right="-0.594cm" fo:text-indent="0cm" style:auto-text-indent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6" style:family="paragraph" style:parent-style-name="Standard" style:master-page-name="Standard">
      <style:paragraph-properties fo:text-align="center" style:justify-single-word="false" style:page-number="auto"/>
    </style:style>
    <style:style style:name="P17" style:family="paragraph" style:parent-style-name="Heading_20_8">
      <style:text-properties fo:color="#000000" fo:font-size="10pt" style:font-size-asian="10pt"/>
    </style:style>
    <style:style style:name="P18" style:family="paragraph" style:parent-style-name="Heading_20_7">
      <style:text-properties fo:color="#000000" fo:font-weight="bold" style:font-weight-asian="bold" style:font-weight-complex="bold"/>
    </style:style>
    <style:style style:name="P19" style:family="paragraph" style:parent-style-name="Heading_20_6">
      <style:text-properties fo:color="#000000" fo:font-size="10pt" style:font-size-asian="10pt"/>
    </style:style>
    <style:style style:name="P20" style:family="paragraph" style:parent-style-name="Heading_20_3">
      <style:paragraph-properties fo:text-align="center" style:justify-single-word="false"/>
      <style:text-properties fo:font-size="10pt" style:font-size-asian="10pt"/>
    </style:style>
    <style:style style:name="P21" style:family="paragraph" style:parent-style-name="Heading_20_3">
      <style:paragraph-properties fo:text-align="justify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size="22pt" fo:font-weight="bold" style:font-size-asian="22pt" style:font-weight-asian="bold" style:font-weight-complex="bold"/>
    </style:style>
    <style:style style:name="T5" style:family="text">
      <style:text-properties fo:font-size="14pt" style:font-size-asian="14pt"/>
    </style:style>
    <style:style style:name="T6" style:family="text">
      <style:text-properties fo:font-size="14pt" style:font-size-asian="14pt" style:font-size-complex="14pt"/>
    </style:style>
    <style:style style:name="T7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T8" style:family="text">
      <style:text-properties fo:font-size="14pt" fo:font-weight="bold" style:font-size-asian="14pt" style:font-weight-asian="bold" style:font-size-complex="14pt" style:font-weight-complex="bold"/>
    </style:style>
    <style:style style:name="T9" style:family="text">
      <style:text-properties fo:color="#000000"/>
    </style:style>
    <style:style style:name="T10" style:family="text">
      <style:text-properties fo:color="#000000" style:text-position="super 58%"/>
    </style:style>
    <style:style style:name="T11" style:family="text">
      <style:text-properties fo:color="#000000" fo:font-size="10pt" style:font-size-asian="10pt"/>
    </style:style>
    <style:style style:name="T12" style:family="text">
      <style:text-properties fo:font-size="10pt" style:font-size-asian="10pt"/>
    </style:style>
    <style:style style:name="T13" style:family="text">
      <style:text-properties fo:font-size="11pt" style:font-size-asian="11pt"/>
    </style:style>
    <style:style style:name="T14" style:family="text">
      <style:text-properties fo:font-size="11pt" fo:font-weight="bold" style:font-size-asian="11pt" style:font-weight-asian="bold" style:font-weight-complex="bold"/>
    </style:style>
    <style:style style:name="T15" style:family="text">
      <style:text-properties fo:font-size="11pt" style:text-underline-style="solid" style:text-underline-width="auto" style:text-underline-color="font-color" fo:font-weight="bold" style:font-size-asian="11pt" style:font-weight-asian="bold" style:font-weight-complex="bold"/>
    </style:style>
    <style:style style:name="T16" style:family="text">
      <style:text-properties fo:font-size="11pt" style:text-underline-style="solid" style:text-underline-width="auto" style:text-underline-color="font-color" style:font-size-asian="11pt"/>
    </style:style>
    <style:style style:name="T17" style:family="text">
      <style:text-properties fo:font-size="16pt" style:font-size-asian="16pt" style:font-size-complex="16pt"/>
    </style:style>
    <style:style style:name="T18" style:family="text">
      <style:text-properties fo:font-size="12pt" fo:font-weight="bold" style:font-size-asian="12pt" style:font-weight-asian="bold" style:font-size-complex="12pt" style:font-weight-complex="bold"/>
    </style:style>
    <style:style style:name="T19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298cm" fo:padding-right="0.298cm" fo:padding-top="0.171cm" fo:padding-bottom="0.171cm" fo:border="0.035cm solid #000000">
        <style:background-image/>
      </style:graphic-properties>
    </style:style>
    <style:style style:name="fr2" style:family="graphic" style:parent-style-name="Graphics">
      <style:graphic-properties fo:margin-left="0.319cm" fo:margin-right="0.319cm" style:wrap="right" style:number-wrapped-paragraphs="no-limit" style:wrap-contour="fals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4">A</text:span><text:span text:style-name="T5">ssociation</text:span> :<text:span text:style-name="T4">R</text:span><text:span text:style-name="T5">elation des</text:span> <text:span text:style-name="T4">P</text:span><text:span text:style-name="T5">assionnés de l'</text:span><text:span text:style-name="T4">A</text:span><text:span text:style-name="T5">utomobile et de la </text:span><text:span text:style-name="T4">C</text:span><text:span text:style-name="T5">ompétition</text:span></text:p>
      <text:h text:style-name="Heading_20_5" text:outline-level="5"><text:span text:style-name="T9">Organise sa 41</text:span><text:span text:style-name="T10">ème</text:span><text:span text:style-name="T9"> bourse d’échanges miniatures</text:span></text:h>
      <text:h text:style-name="P18" text:outline-level="7"><draw:frame draw:style-name="fr2" draw:name="images1" text:anchor-type="char" svg:x="-0.758cm" svg:y="0.445cm" svg:width="2.223cm" svg:height="2.223cm" draw:z-index="0"><draw:image xlink:href="Pictures/10000000000000B8000000B8140632EF.png" xlink:type="simple" xlink:show="embed" xlink:actuate="onLoad"/></draw:frame>Auto, moto, train et jouets</text:h>
      <text:p text:style-name="P4"><draw:frame draw:style-name="fr1" draw:name="Cadre1" text:anchor-type="char" svg:x="2.157cm" svg:y="0.554cm" svg:width="14.365cm" svg:height="1.348cm" draw:z-index="1"><draw:text-box><text:h text:style-name="Heading_20_1" text:outline-level="1">DIMANCHE 18 OCTOBRE 2026</text:h><text:p text:style-name="P8"/></draw:text-box></draw:frame></text:p>
      <text:p text:style-name="P5"/>
      <text:p text:style-name="P4"/>
      <text:p text:style-name="P4"/>
      <text:h text:style-name="P20" text:outline-level="3">AU CENTRE DU VAL DE VRAY</text:h>
      <text:h text:style-name="P19" text:outline-level="6">Rue de l’église</text:h>
      <text:p text:style-name="P7">72650 SAINT-SATURNIN</text:p>
      <text:p text:style-name="P8"/>
      <text:p text:style-name="P8"><text:span text:style-name="T12">HORAIRES : EXPOSANTS: de </text:span><text:span text:style-name="T8">7 H30</text:span><text:span text:style-name="T7"> <text:s/>A 16 H</text:span></text:p>
      <text:p text:style-name="Standard"/>
      <text:p text:style-name="Standard">Le prix du mètre linéaire est fixé a 18 € seules seront retenues les inscriptions accompagnées de leur règlement et seront prises en compte suivant les dates de réception à l’adresse suivante</text:p>
      <text:p text:style-name="Standard"/>
      <text:h text:style-name="P17" text:outline-level="8">Mr GOUTARD Didier</text:h>
      <text:p text:style-name="P7">24 rue de Saussay</text:p>
      <text:h text:style-name="P17" text:outline-level="8">72450 LOMBRON</text:h>
      <text:p text:style-name="P7">TEL :06 75 55 91 59 ou 06 01 47 09 82</text:p>
      <text:h text:style-name="Heading_20_9" text:outline-level="9"><text:span text:style-name="T11">Emai</text:span><text:span text:style-name="Internet_20_link"><text:span text:style-name="T11">l clubarpac72@orange.fr</text:span></text:span></text:h>
      <text:p text:style-name="P1"/>
      <text:p text:style-name="P11"><text:span text:style-name="T13">N’oubliez pas d’indiquer votre n°</text:span><text:span text:style-name="T14">C.N.I, P.C, R.C. ou de SIRET. </text:span><text:span text:style-name="T15">veuillez joindre à votre</text:span><text:span text:style-name="T16"> </text:span><text:span text:style-name="T15">demande</text:span><text:span text:style-name="T14"> </text:span><text:span text:style-name="T15">d’inscription la photocopie de votre carte d’identité merci de votre compréhension</text:span></text:p>
      <text:p text:style-name="P3">Ces renseignements sont nécessaires pour l’autorisation nominative du maire de vendre ou d’échanger à l’occasion de cette bourse.</text:p>
      <text:p text:style-name="P3">En cas d’annulation de la manifestation, l’organisateur ne peut en aucun cas être tenu pour responsable si elle est du <text:s/>à des éléments extérieurs indépendants de sa volonté (conditions climatiques particulières ou exceptionnelles,</text:p>
      <text:p text:style-name="P3">Catastrophes naturelles,grèves,coupures électriques,inondations,..)</text:p>
      <text:p text:style-name="P3">De même,l’organisateur ne peut être tenu pour responsable en cas d’annulation décidée par la mairie dans lequel se déroule la manifestation,pour des raisons de sécurité ou toutes autres qu’elle jugera utiles.</text:p>
      <text:p text:style-name="P9">en cas d’annulation de la manifestation , la responsabilité des organisateurs <text:s/>se limite au strict remboursement des sommes perçues pour la réservation. Aucun recours ne pourra être engagé à l’encontre des organisateurs en cas de vol ou de dégradations commis pendant la bourse d’échanges</text:p>
      <text:p text:style-name="P12">La surface d’exposition se limite à celle des tables réservées, <text:span text:style-name="T19">tout rajout de surface d’exposition est proscrit.</text:span><text:span text:style-name="T18"> </text:span></text:p>
      <text:p text:style-name="P1">Les emplacements non occupés a 10 h pourront être ré-attribués par le club ARPAC, les sommes perçues pour la réservation restant acquises à titre de dédommagement.</text:p>
      <text:p text:style-name="P2">BUFFET-BAR : Casses-croûtes, pains au chocolat, croissants, boissons chaudes ou froides</text:p>
      <text:p text:style-name="P15">Par respect pour les acheteurs et le public nous vous demandons de ne pas plier vos stands avant <text:span text:style-name="T17">16 </text:span><text:span text:style-name="T6">H</text:span></text:p>
      <text:p text:style-name="P13">Veuillez renvoyer votre bulletin de réservation ci-dessous ainsi que votre chèque par courrier. Toute réservation non accompagnée du règlement ne sera pas prise en considération.</text:p>
      <text:p text:style-name="P14">La réservation vaut acceptation des présentes conditions.</text:p>
      <text:h text:style-name="Heading_20_4" text:outline-level="4"/>
      <text:h text:style-name="Heading_20_4" text:outline-level="4">BULLETIN DE RESERVATION</text:h>
      <text:p text:style-name="P6"/>
      <text:p text:style-name="P10">NOM :…………………………………… PRENOM……………………………..</text:p>
      <text:p text:style-name="P10">ADRESSE :…………………………………………………………………………..</text:p>
      <text:p text:style-name="P10">CODE POSTAL :…………….LOCALITE :……………………………………………</text:p>
      <text:p text:style-name="Standard"><text:span text:style-name="T1">TEL</text:span> ……………………………………<text:span text:style-name="T1">EMAIL</text:span>………………………………………………….</text:p>
      <text:h text:style-name="P21" text:outline-level="3">Pour la bourse du18 octobre2026 réserve :………….mètre (s) de table à 18 €…………€</text:h>
      <text:p text:style-name="Standard"><text:span text:style-name="T1">Joindre un chèque à l’ ordre de</text:span> : <text:span text:style-name="T1">ARPAC plus photocopie de votre carte d’identité</text:span></text:p>
      <text:p text:style-name="Standard"><text:span text:style-name="T1">Non professionnels, N° CNI</text:span><text:span text:style-name="T3">……………………………..</text:span><text:span text:style-name="T1">OU PC</text:span><text:span text:style-name="T3">……………………………</text:span></text:p>
      <text:p text:style-name="Standard"><text:span text:style-name="T1">Professionnels <text:s/>N° RC</text:span><text:span text:style-name="T2">……………………………</text:span><text:span text:style-name="T1">OU DE SIRET</text:span><text:span text:style-name="T2">…………………………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fo:color="#000080" fo:font-size="14pt" style:font-size-asian="14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333399" style:text-underline-style="solid" style:text-underline-width="auto" style:text-underline-color="font-color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80" fo:font-size="16pt" fo:font-weight="bold" style:font-size-asian="16pt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000080" fo:font-weight="bold" style:font-weight-asian="bold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center" style:justify-single-word="false" fo:keep-with-next="always"/>
      <style:text-properties fo:color="#000080" fo:font-size="11pt" fo:font-weight="bold" style:font-size-asian="11pt" style:font-weight-asian="bold" style:font-weight-complex="bold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orps_20_de_20_texte_20_2" style:display-name="Corps de texte 2" style:family="paragraph" style:parent-style-name="Standard">
      <style:paragraph-properties fo:margin-left="0cm" fo:margin-right="-0.594cm" fo:text-indent="0cm" style:auto-text-indent="false"/>
      <style:text-properties fo:color="#000080" fo:font-size="11pt" style:font-size-asian="11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size="24pt" fo:font-weight="bold" style:font-size-asian="24pt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Police_20_par_20_défaut" style:display-name="Police par défaut" style:family="text"/>
    <style:style style:name="Internet_20_link" style:display-name="Internet link" style:family="text" style:parent-style-name="Police_20_par_20_défau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199cm" fo:margin-bottom="1.199cm" fo:margin-left="1.499cm" fo:margin-right="1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nicole poirier</meta:initial-creator>
    <meta:creation-date>2012-05-07T23:26:32.17</meta:creation-date>
    <dc:date>2025-10-08T10:01:30.48</dc:date>
    <meta:editing-duration>PT2H56M48S</meta:editing-duration>
    <meta:editing-cycles>36</meta:editing-cycles>
    <meta:generator>OpenOffice/4.1.5$Win32 OpenOffice.org_project/415m1$Build-9789</meta:generator>
    <meta:print-date>2025-06-22T10:45:09.85</meta:print-date>
    <dc:creator>poirier alain</dc:creator>
    <meta:printed-by>poirier alain</meta:printed-by>
    <meta:document-statistic meta:table-count="0" meta:image-count="1" meta:object-count="0" meta:page-count="1" meta:paragraph-count="35" meta:word-count="413" meta:character-count="2825"/>
  </office:meta>
</office:document-meta>
</file>