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top="0.0694in" fo:margin-bottom="0.0694in" fo:line-height="100%"/>
    </style:style>
    <style:style style:name="T2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3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4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5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6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P7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8" style:parent-style-name="Normal" style:family="paragraph">
      <style:paragraph-properties fo:margin-top="0.0694in" fo:margin-bottom="0.0694in" fo:line-height="100%"/>
    </style:style>
    <style:style style:name="T9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10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11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1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13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14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15" style:parent-style-name="Normal" style:family="paragraph">
      <style:paragraph-properties fo:margin-top="0.0694in" fo:margin-bottom="0.0694in" fo:line-height="100%"/>
    </style:style>
    <style:style style:name="T16" style:parent-style-name="Policepardéfaut" style:family="text">
      <style:text-properties style:font-name="Segoe UI Symbol" style:font-name-asian="Times New Roman" style:font-name-complex="Segoe UI Symbol" fo:font-weight="bold" style:font-weight-asian="bold" style:font-weight-complex="bold" fo:font-size="13.5pt" style:font-size-asian="13.5pt" style:font-size-complex="13.5pt" style:language-asian="fr" style:country-asian="FR"/>
    </style:style>
    <style:style style:name="T17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fr" style:country-asian="FR"/>
    </style:style>
    <style:style style:name="P18" style:parent-style-name="Normal" style:list-style-name="LFO1" style:family="paragraph">
      <style:paragraph-properties fo:margin-top="0.0694in" fo:margin-bottom="0.0694in" fo:line-height="100%"/>
    </style:style>
    <style:style style:name="T19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20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21" style:parent-style-name="Normal" style:list-style-name="LFO1" style:family="paragraph">
      <style:paragraph-properties fo:margin-top="0.0694in" fo:margin-bottom="0.0694in" fo:line-height="100%"/>
    </style:style>
    <style:style style:name="T2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23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24" style:parent-style-name="Normal" style:list-style-name="LFO1" style:family="paragraph">
      <style:paragraph-properties fo:margin-top="0.0694in" fo:margin-bottom="0.0694in" fo:line-height="100%"/>
    </style:style>
    <style:style style:name="T25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26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27" style:parent-style-name="Normal" style:family="paragraph">
      <style:paragraph-properties fo:margin-top="0.0694in" fo:margin-bottom="0.0694in" fo:line-height="100%"/>
    </style:style>
    <style:style style:name="T28" style:parent-style-name="Policepardéfaut" style:family="text">
      <style:text-properties style:font-name="Segoe UI Symbol" style:font-name-asian="Times New Roman" style:font-name-complex="Segoe UI Symbol" fo:font-weight="bold" style:font-weight-asian="bold" style:font-weight-complex="bold" fo:font-size="13.5pt" style:font-size-asian="13.5pt" style:font-size-complex="13.5pt" style:language-asian="fr" style:country-asian="FR"/>
    </style:style>
    <style:style style:name="T29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fr" style:country-asian="FR"/>
    </style:style>
    <style:style style:name="P30" style:parent-style-name="Normal" style:list-style-name="LFO2" style:family="paragraph">
      <style:paragraph-properties fo:margin-top="0.0694in" fo:margin-bottom="0.0694in" fo:line-height="100%"/>
    </style:style>
    <style:style style:name="T31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32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33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34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35" style:parent-style-name="Normal" style:list-style-name="LFO2" style:family="paragraph">
      <style:paragraph-properties fo:margin-top="0.0694in" fo:margin-bottom="0.0694in" fo:line-height="100%"/>
    </style:style>
    <style:style style:name="T36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37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38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39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40" style:parent-style-name="Normal" style:list-style-name="LFO2" style:family="paragraph">
      <style:paragraph-properties fo:margin-top="0.0694in" fo:margin-bottom="0.0694in" fo:line-height="100%"/>
    </style:style>
    <style:style style:name="T41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42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43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44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45" style:parent-style-name="Normal" style:family="paragraph">
      <style:paragraph-properties fo:margin-top="0.0694in" fo:margin-bottom="0.0694in" fo:line-height="100%"/>
    </style:style>
    <style:style style:name="T46" style:parent-style-name="Policepardéfaut" style:family="text">
      <style:text-properties style:font-name="Segoe UI Symbol" style:font-name-asian="Times New Roman" style:font-name-complex="Segoe UI Symbol" fo:font-weight="bold" style:font-weight-asian="bold" style:font-weight-complex="bold" fo:font-size="13.5pt" style:font-size-asian="13.5pt" style:font-size-complex="13.5pt" style:language-asian="fr" style:country-asian="FR"/>
    </style:style>
    <style:style style:name="T47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fr" style:country-asian="FR"/>
    </style:style>
    <style:style style:name="P48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49" style:parent-style-name="Normal" style:family="paragraph">
      <style:paragraph-properties fo:margin-top="0.0694in" fo:margin-bottom="0.0694in" fo:line-height="100%"/>
    </style:style>
    <style:style style:name="T50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51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52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P53" style:parent-style-name="Normal" style:list-style-name="LFO3" style:family="paragraph">
      <style:paragraph-properties fo:margin-top="0.0694in" fo:margin-bottom="0.0694in" fo:line-height="100%"/>
    </style:style>
    <style:style style:name="T54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55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5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57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58" style:parent-style-name="Normal" style:list-style-name="LFO3" style:family="paragraph">
      <style:paragraph-properties fo:margin-top="0.0694in" fo:margin-bottom="0.0694in" fo:line-height="100%"/>
    </style:style>
    <style:style style:name="T59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60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61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62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63" style:parent-style-name="Normal" style:list-style-name="LFO3" style:family="paragraph">
      <style:paragraph-properties fo:margin-top="0.0694in" fo:margin-bottom="0.0694in" fo:line-height="100%"/>
    </style:style>
    <style:style style:name="T64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65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6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67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68" style:parent-style-name="Normal" style:family="paragraph">
      <style:paragraph-properties fo:margin-top="0.0694in" fo:margin-bottom="0.0694in" fo:line-height="100%"/>
    </style:style>
    <style:style style:name="T69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70" style:parent-style-name="Policepardéfaut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 style:language-asian="fr" style:country-asian="FR"/>
    </style:style>
    <style:style style:name="T71" style:parent-style-name="Policepardéfaut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 style:language-asian="fr" style:country-asian="FR"/>
    </style:style>
    <style:style style:name="T72" style:parent-style-name="Policepardéfaut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 style:language-asian="fr" style:country-asian="FR"/>
    </style:style>
    <style:style style:name="P73" style:parent-style-name="Normal" style:family="paragraph">
      <style:paragraph-properties fo:margin-top="0.0694in" fo:margin-bottom="0.0694in" fo:line-height="100%"/>
    </style:style>
    <style:style style:name="T74" style:parent-style-name="Policepardéfaut" style:family="text">
      <style:text-properties style:font-name="Segoe UI Symbol" style:font-name-asian="Times New Roman" style:font-name-complex="Segoe UI Symbol" fo:font-size="12pt" style:font-size-asian="12pt" style:font-size-complex="12pt" style:language-asian="fr" style:country-asian="FR"/>
    </style:style>
    <style:style style:name="T75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T76" style:parent-style-name="Policepardéfau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fr" style:country-asian="FR"/>
    </style:style>
    <style:style style:name="T77" style:parent-style-name="Policepardéfaut" style:family="tex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78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</office:automatic-styles>
  <office:body>
    <office:text text:use-soft-page-breaks="true">
      <text:p text:style-name="P1"><text:span text:style-name="T2">🎄</text:span><text:span text:style-name="T3"><text:s/></text:span><text:span text:style-name="T4">APPEL AUX ARTISANS ET CRÉATEURS LOCAUX !</text:span><text:span text:style-name="T5"><text:s/></text:span><text:span text:style-name="T6">🎄</text:span></text:p>
      <text:p text:style-name="P7">Vous créez des merveilles de vos mains ? Vous souhaitez faire découvrir votre savoir-faire et partager la magie des fêtes avec nous ?</text:p>
      <text:p text:style-name="P8"><text:span text:style-name="T9">Dans le cadre de l'organisation de notre<text:s/></text:span><text:span text:style-name="T10">Marché de Noël</text:span><text:span text:style-name="T11">, nous mettons à disposition des<text:s/></text:span><text:span text:style-name="T12">chalets en bois</text:span><text:span text:style-name="T13"><text:s/>de 2 m X 4 m</text:span><text:span text:style-name="T14"><text:s/>à la location pour accueillir des artisans, créateurs et producteurs locaux passionnés !</text:span></text:p>
      <text:p text:style-name="P15"><text:span text:style-name="T16">❄️</text:span><text:span text:style-name="T17"><text:s/>Pourquoi nous rejoindre ?</text:span></text:p>
      <text:list text:style-name="LFO1" text:continue-numbering="true">
        <text:list-item>
          <text:p text:style-name="P18"><text:span text:style-name="T19">Un cadre féérique</text:span><text:span text:style-name="T20"><text:s/>et une ambiance chaleureuse garanties.</text:span></text:p>
        </text:list-item>
        <text:list-item>
          <text:p text:style-name="P21"><text:span text:style-name="T22">Une belle visibilité</text:span><text:span text:style-name="T23"><text:s/>auprès d'un public venu dénicher des cadeaux uniques.</text:span></text:p>
        </text:list-item>
        <text:list-item>
          <text:p text:style-name="P24"><text:span text:style-name="T25">Des chalets en bois</text:span><text:span text:style-name="T26"><text:s/>prêts à accueillir vos plus belles créations.</text:span></text:p>
        </text:list-item>
      </text:list>
      <text:p text:style-name="P27"><text:span text:style-name="T28">📌</text:span><text:span text:style-name="T29"><text:s/>Infos pratiques</text:span></text:p>
      <text:list text:style-name="LFO2" text:continue-numbering="true">
        <text:list-item>
          <text:p text:style-name="P30"><text:span text:style-name="T31">📅</text:span><text:span text:style-name="T32"><text:s/></text:span><text:span text:style-name="T33">Dates :</text:span><text:span text:style-name="T34"><text:s/>du 4 au 6 décembre 2026</text:span></text:p>
        </text:list-item>
        <text:list-item>
          <text:p text:style-name="P35"><text:span text:style-name="T36">📍</text:span><text:span text:style-name="T37"><text:s/></text:span><text:span text:style-name="T38">Lieu :</text:span><text:span text:style-name="T39"><text:s/>LA VILLE DIEU DU TEMPLE <text:s/>3 place des TEMPLIERS</text:span></text:p>
        </text:list-item>
        <text:list-item>
          <text:p text:style-name="P40"><text:span text:style-name="T41">🏠</text:span><text:span text:style-name="T42"><text:s/></text:span><text:span text:style-name="T43">Équipement :</text:span><text:span text:style-name="T44"><text:s/>Chalets individuels (places limitées !)</text:span></text:p>
        </text:list-item>
      </text:list>
      <text:p text:style-name="P45"><text:span text:style-name="T46">📩</text:span><text:span text:style-name="T47"><text:s/>Comment poser votre candidature ?</text:span></text:p>
      <text:p text:style-name="P48">Vous êtes intéressé(e) ou vous souhaitez obtenir le dossier d'inscription et les tarifs de location ?</text:p>
      <text:p text:style-name="P49"><text:span text:style-name="T50">👉</text:span><text:span text:style-name="T51"><text:s/></text:span><text:span text:style-name="T52">Contactez-nous dès maintenant :</text:span></text:p>
      <text:list text:style-name="LFO3" text:continue-numbering="true">
        <text:list-item>
          <text:p text:style-name="P53"><text:span text:style-name="T54">📧</text:span><text:span text:style-name="T55"><text:s/></text:span><text:span text:style-name="T56">Par email :</text:span><text:span text:style-name="T57"><text:s/>quillet.herve@gmail.com</text:span></text:p>
        </text:list-item>
        <text:list-item>
          <text:p text:style-name="P58"><text:span text:style-name="T59">📞</text:span><text:span text:style-name="T60"><text:s/></text:span><text:span text:style-name="T61">Par téléphone :</text:span><text:span text:style-name="T62"><text:s/>07 87 44 84 93</text:span></text:p>
        </text:list-item>
        <text:list-item>
          <text:p text:style-name="P63"><text:span text:style-name="T64">💬</text:span><text:span text:style-name="T65"><text:s/></text:span><text:span text:style-name="T66">En message privé</text:span><text:span text:style-name="T67"><text:s/>directement sur cette page !</text:span></text:p>
        </text:list-item>
      </text:list>
      <text:p text:style-name="P68"><text:span text:style-name="T69">⏳<text:s/></text:span><text:span text:style-name="T70">Attention, le nombre de chalets est limité pour garantir la diversité des exposants. Date limite de dé</text:span><text:span text:style-name="T71">pôt des dossiers : 30 septembre</text:span><text:span text:style-name="T72">.</text:span></text:p>
      <text:p text:style-name="P73"><text:span text:style-name="T74">✨</text:span><text:span text:style-name="T75"><text:s/></text:span><text:span text:style-name="T76">N'hésitez pas à liker et partager ce post</text:span><text:span text:style-name="T77"><text:s/>pour en faire profiter les créateurs et artisans de votre entourage !</text:span></text:p>
      <text:p text:style-name="P78">#MarcheDeNoel #ArtisansLocaux #Createurs #FaitMain #Noel2026 #AppelACandidatures #Artisanat Local #MarcheDeNoel2026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ilisateur</meta:initial-creator>
    <dc:creator>Utilisateur</dc:creator>
    <meta:creation-date>2026-07-21T07:54:00Z</meta:creation-date>
    <dc:date>2026-07-21T09:00:00Z</dc:date>
    <meta:template xlink:href="Normal" xlink:type="simple"/>
    <meta:editing-cycles>1</meta:editing-cycles>
    <meta:editing-duration>PT3960S</meta:editing-duration>
    <meta:document-statistic meta:page-count="1" meta:paragraph-count="2" meta:word-count="222" meta:character-count="1443" meta:row-count="10" meta:non-whitespace-character-count="1223"/>
  </office:meta>
</office:document-meta>
</file>